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G Times (W1)" svg:font-family="'CG Times (W1)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utura Light" svg:font-family="'Futura Ligh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au1" style:family="table" style:master-page-name="Standard">
      <style:table-properties style:width="16.249cm" fo:margin-left="-0.191cm" fo:margin-top="0cm" fo:margin-bottom="0cm" style:page-number="auto" fo:break-before="page" table:align="left" style:writing-mode="lr-tb"/>
    </style:style>
    <style:style style:name="Tableau1.A" style:family="table-column">
      <style:table-column-properties style:column-width="16.249cm"/>
    </style:style>
    <style:style style:name="Tableau1.1" style:family="table-row">
      <style:table-row-properties fo:keep-together="auto"/>
    </style:style>
    <style:style style:name="Tableau1.A1" style:family="table-cell">
      <style:table-cell-properties fo:background-color="#ffffff" fo:padding-left="0.191cm" fo:padding-right="0.191cm" fo:padding-top="0cm" fo:padding-bottom="0cm" fo:border-left="none" fo:border-right="none" fo:border-top="none" fo:border-bottom="1.5pt solid #1f497d">
        <style:background-image/>
      </style:table-cell-properties>
    </style:style>
    <style:style style:name="Tableau2" style:family="table">
      <style:table-properties style:width="18.632cm" fo:margin-top="0cm" fo:margin-bottom="0cm" table:align="center" style:writing-mode="lr-tb"/>
    </style:style>
    <style:style style:name="Tableau2.A" style:family="table-column">
      <style:table-column-properties style:column-width="1.882cm"/>
    </style:style>
    <style:style style:name="Tableau2.B" style:family="table-column">
      <style:table-column-properties style:column-width="1.542cm"/>
    </style:style>
    <style:style style:name="Tableau2.D" style:family="table-column">
      <style:table-column-properties style:column-width="1.535cm"/>
    </style:style>
    <style:style style:name="Tableau2.E" style:family="table-column">
      <style:table-column-properties style:column-width="1.54cm"/>
    </style:style>
    <style:style style:name="Tableau2.F" style:family="table-column">
      <style:table-column-properties style:column-width="1.536cm"/>
    </style:style>
    <style:style style:name="Tableau2.I" style:family="table-column">
      <style:table-column-properties style:column-width="1.545cm"/>
    </style:style>
    <style:style style:name="Tableau2.J" style:family="table-column">
      <style:table-column-properties style:column-width="2.198cm"/>
    </style:style>
    <style:style style:name="Tableau2.K" style:family="table-column">
      <style:table-column-properties style:column-width="2.237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middle" fo:background-color="#007ba5" fo:padding-left="0.173cm" fo:padding-right="0.191cm" fo:padding-top="0cm" fo:padding-bottom="0cm" fo:border="0.5pt solid #666699">
        <style:background-image/>
      </style:table-cell-properties>
    </style:style>
    <style:style style:name="Tableau2.B2" style:family="table-cell">
      <style:table-cell-properties style:vertical-align="middle" fo:background-color="#ffffff" fo:padding-left="0.173cm" fo:padding-right="0.191cm" fo:padding-top="0cm" fo:padding-bottom="0cm" fo:border="0.5pt solid #666699">
        <style:background-image/>
      </style:table-cell-properties>
    </style:style>
    <style:style style:name="Tableau2.K2" style:family="table-cell">
      <style:table-cell-properties fo:background-color="#ffffff" fo:padding-left="0.173cm" fo:padding-right="0.191cm" fo:padding-top="0cm" fo:padding-bottom="0cm" fo:border="0.5pt solid #666699">
        <style:background-image/>
      </style:table-cell-properties>
    </style:style>
    <style:style style:name="Tableau2.3" style:family="table-row">
      <style:table-row-properties style:min-row-height="0.677cm" fo:keep-together="auto"/>
    </style:style>
    <style:style style:name="Tableau2.4" style:family="table-row">
      <style:table-row-properties style:min-row-height="0.739cm" fo:keep-together="auto"/>
    </style:style>
    <style:style style:name="Tableau2.5" style:family="table-row">
      <style:table-row-properties style:min-row-height="0.751cm" fo:keep-together="auto"/>
    </style:style>
    <style:style style:name="Tableau2.6" style:family="table-row">
      <style:table-row-properties style:min-row-height="0.709cm" fo:keep-together="auto"/>
    </style:style>
    <style:style style:name="Tableau2.7" style:family="table-row">
      <style:table-row-properties style:min-row-height="0.699cm" fo:keep-together="auto"/>
    </style:style>
    <style:style style:name="Tableau2.8" style:family="table-row">
      <style:table-row-properties style:min-row-height="0.716cm" fo:keep-together="auto"/>
    </style:style>
    <style:style style:name="Tableau2.9" style:family="table-row">
      <style:table-row-properties style:min-row-height="0.721cm" fo:keep-together="auto"/>
    </style:style>
    <style:style style:name="Tableau2.10" style:family="table-row">
      <style:table-row-properties style:min-row-height="0.734cm" fo:keep-together="auto"/>
    </style:style>
    <style:style style:name="Tableau2.11" style:family="table-row">
      <style:table-row-properties style:min-row-height="0.723cm" fo:keep-together="auto"/>
    </style:style>
    <style:style style:name="Tableau2.12" style:family="table-row">
      <style:table-row-properties style:min-row-height="0.737cm" fo:keep-together="auto"/>
    </style:style>
    <style:style style:name="Tableau2.14" style:family="table-row">
      <style:table-row-properties style:min-row-height="0.741cm" fo:keep-together="auto"/>
    </style:style>
    <style:style style:name="Tableau2.15" style:family="table-row">
      <style:table-row-properties style:min-row-height="0.757cm" fo:keep-together="auto"/>
    </style:style>
    <style:style style:name="Tableau2.17" style:family="table-row">
      <style:table-row-properties style:min-row-height="0.706cm" fo:keep-together="auto"/>
    </style:style>
    <style:style style:name="Tableau2.18" style:family="table-row">
      <style:table-row-properties style:min-row-height="0.785cm" fo:keep-together="auto"/>
    </style:style>
    <style:style style:name="P1" style:family="paragraph" style:parent-style-name="Standard">
      <style:paragraph-properties fo:margin-top="0cm" fo:margin-bottom="0.353cm" loext:contextual-spacing="false"/>
    </style:style>
    <style:style style:name="P2" style:family="paragraph" style:parent-style-name="Standard">
      <style:paragraph-properties fo:margin-top="0cm" fo:margin-bottom="0cm" loext:contextual-spacing="false"/>
    </style:style>
    <style:style style:name="P3" style:family="paragraph" style:parent-style-name="Standard">
      <loext:graphic-properties draw:fill="solid" draw:fill-color="#ffffff" draw:opacity="100%"/>
      <style:paragraph-properties fo:margin-top="0cm" fo:margin-bottom="0cm" loext:contextual-spacing="false" fo:line-height="100%" fo:text-align="justify" style:justify-single-word="false" fo:background-color="#ffffff"/>
      <style:text-properties fo:color="#00000a" fo:font-size="11pt" style:font-size-asian="11pt"/>
    </style:style>
    <style:style style:name="P4" style:family="paragraph" style:parent-style-name="Standard">
      <style:paragraph-properties fo:margin-top="0cm" fo:margin-bottom="0cm" loext:contextual-spacing="false" fo:text-align="center" style:justify-single-word="false"/>
    </style:style>
    <style:style style:name="P5" style:family="paragraph" style:parent-style-name="Standard">
      <loext:graphic-properties draw:fill="solid" draw:fill-color="#ffffff" draw:opacity="100%"/>
      <style:paragraph-properties fo:margin-top="0cm" fo:margin-bottom="0cm" loext:contextual-spacing="false" fo:line-height="100%" fo:background-color="#ffffff"/>
      <style:text-properties fo:font-size="10pt" fo:font-style="italic" style:font-size-asian="10pt" style:font-style-asian="italic"/>
    </style:style>
    <style:style style:name="P6" style:family="paragraph" style:parent-style-name="Standard">
      <style:paragraph-properties fo:margin-top="0cm" fo:margin-bottom="0cm" loext:contextual-spacing="false" fo:text-align="center" style:justify-single-word="false"/>
      <style:text-properties fo:color="#ffffff" fo:font-weight="bold" style:font-weight-asian="bold" style:font-name-complex="Arial1"/>
    </style:style>
    <style:style style:name="P7" style:family="paragraph" style:parent-style-name="Standard">
      <style:paragraph-properties fo:margin-top="0cm" fo:margin-bottom="0cm" loext:contextual-spacing="false" fo:text-align="center" style:justify-single-word="false"/>
      <style:text-properties fo:color="#ffffff" fo:font-size="9pt" fo:font-weight="bold" style:font-size-asian="9pt" style:font-weight-asian="bold" style:font-name-complex="Arial1"/>
    </style:style>
    <style:style style:name="P8" style:family="paragraph" style:parent-style-name="Standard">
      <style:paragraph-properties fo:margin-top="0cm" fo:margin-bottom="0cm" loext:contextual-spacing="false"/>
      <style:text-properties fo:font-size="8pt" style:font-size-asian="8pt" style:font-name-complex="Arial1" style:font-size-complex="8pt"/>
    </style:style>
    <style:style style:name="P9" style:family="paragraph" style:parent-style-name="Standard">
      <style:paragraph-properties fo:margin-top="0cm" fo:margin-bottom="0cm" loext:contextual-spacing="false" fo:text-align="center" style:justify-single-word="false"/>
      <style:text-properties fo:font-size="8pt" style:font-size-asian="8pt" style:font-name-complex="Arial1" style:font-size-complex="8pt"/>
    </style:style>
    <style:style style:name="P10" style:family="paragraph" style:parent-style-name="Standard">
      <style:paragraph-properties fo:margin-top="0cm" fo:margin-bottom="0cm" loext:contextual-spacing="false" fo:text-align="center" style:justify-single-word="false"/>
      <style:text-properties fo:font-size="8pt" fo:font-weight="bold" style:font-size-asian="8pt" style:font-weight-asian="bold" style:font-name-complex="Arial1" style:font-size-complex="8pt"/>
    </style:style>
    <style:style style:name="P11" style:family="paragraph" style:parent-style-name="List_20_Paragraph" style:list-style-name="WWNum1">
      <loext:graphic-properties draw:fill="solid" draw:fill-color="#ffffff" draw:opacity="100%"/>
      <style:paragraph-properties fo:margin-top="0cm" fo:margin-bottom="0cm" loext:contextual-spacing="false" fo:line-height="100%" fo:background-color="#ffffff"/>
      <style:text-properties fo:color="#1f497d" fo:font-size="16pt" fo:font-weight="bold" style:font-size-asian="16pt" style:font-weight-asian="bold"/>
    </style:style>
    <style:style style:name="P12" style:family="paragraph" style:parent-style-name="Footnote" style:master-page-name="Converted2">
      <style:paragraph-properties style:page-number="auto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8pt" style:font-size-asian="8pt" style:font-name-complex="Arial1" style:font-size-complex="8pt"/>
    </style:style>
    <style:style style:name="T3" style:family="text">
      <style:text-properties fo:font-size="9pt" style:font-size-asian="9pt" style:font-name-complex="Arial1"/>
    </style:style>
    <style:style style:name="T4" style:family="text">
      <style:text-properties fo:font-size="9pt" fo:font-weight="bold" style:font-size-asian="9pt" style:font-weight-asian="bold" style:font-name-complex="Arial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list xml:id="list1215845166" text:style-name="WWNum1">
              <text:list-item>
                <text:p text:style-name="P11">Calendrier prévisionnel d’accueil des volontaires </text:p>
              </text:list-item>
            </text:list>
          </table:table-cell>
        </table:table-row>
      </table:table>
      <text:p text:style-name="P5"/>
      <text:p text:style-name="P3"/>
      <table:table table:name="Tableau2" table:style-name="Tableau2">
        <table:table-column table:style-name="Tableau2.A"/>
        <table:table-column table:style-name="Tableau2.B" table:number-columns-repeated="2"/>
        <table:table-column table:style-name="Tableau2.D"/>
        <table:table-column table:style-name="Tableau2.E"/>
        <table:table-column table:style-name="Tableau2.F"/>
        <table:table-column table:style-name="Tableau2.E"/>
        <table:table-column table:style-name="Tableau2.F"/>
        <table:table-column table:style-name="Tableau2.I"/>
        <table:table-column table:style-name="Tableau2.J"/>
        <table:table-column table:style-name="Tableau2.K"/>
        <table:table-row table:style-name="Tableau2.1">
          <table:table-cell table:style-name="Tableau2.A1" table:number-columns-spanned="11" office:value-type="string">
            <text:p text:style-name="P6">Calendrier prévisionnel d’accueil des volontaires au cours des deux prochaines anné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au2.1">
          <table:table-cell table:style-name="Tableau2.A1" office:value-type="string">
            <text:p text:style-name="P6">Mois et année d’accueil</text:p>
            <text:p text:style-name="P6">MM/AA</text:p>
          </table:table-cell>
          <table:table-cell table:style-name="Tableau2.B2" office:value-type="string">
            <text:p text:style-name="P9">nombre de</text:p>
            <text:p text:style-name="P9">mission(s) de 6 mois</text:p>
          </table:table-cell>
          <table:table-cell table:style-name="Tableau2.B2" office:value-type="string">
            <text:p text:style-name="P9">nombre de</text:p>
            <text:p text:style-name="P9">mission(s) de 7 mois</text:p>
          </table:table-cell>
          <table:table-cell table:style-name="Tableau2.B2" office:value-type="string">
            <text:p text:style-name="P8">nombre de </text:p>
            <text:p text:style-name="P9">mission(s) de 8 mois</text:p>
          </table:table-cell>
          <table:table-cell table:style-name="Tableau2.B2" office:value-type="string">
            <text:p text:style-name="P9">nombre de</text:p>
            <text:p text:style-name="P9">mission(s) de 9 mois</text:p>
          </table:table-cell>
          <table:table-cell table:style-name="Tableau2.B2" office:value-type="string">
            <text:p text:style-name="P9">nombre de</text:p>
            <text:p text:style-name="P9">mission(s) de 10 mois</text:p>
          </table:table-cell>
          <table:table-cell table:style-name="Tableau2.B2" office:value-type="string">
            <text:p text:style-name="P9">nombre de</text:p>
            <text:p text:style-name="P9">mission(s) de 11 mois</text:p>
          </table:table-cell>
          <table:table-cell table:style-name="Tableau2.B2" office:value-type="string">
            <text:p text:style-name="P9">nombre de</text:p>
            <text:p text:style-name="P9">mission(s) de 12 mois</text:p>
          </table:table-cell>
          <table:table-cell table:style-name="Tableau2.B2" office:value-type="string">
            <text:p text:style-name="P10">Total</text:p>
          </table:table-cell>
          <table:table-cell table:style-name="Tableau2.B2" office:value-type="string">
            <text:p text:style-name="P4"><text:span text:style-name="T2">Dont nombre de volontaires en mis à disposition auprès d’un organisme tiers non-agréé</text:span><text:span text:style-name="T2"><text:note text:id="ftn1" text:note-class="footnote"><text:note-citation>1</text:note-citation><text:note-body><text:p text:style-name="P12"><text:span text:style-name="T1">Seules les associations ont la possibilité de mettre à disposition auprès d’un organisme tiers non-agréé.</text:span></text:p></text:note-body></text:note></text:span></text:p>
          </table:table-cell>
          <table:table-cell table:style-name="Tableau2.K2" office:value-type="string">
            <text:p text:style-name="P9">Dont nombre de volontaires en mission au minimum 3 mois à l’étranger </text:p>
          </table:table-cell>
        </table:table-row>
        <table:table-row table:style-name="Tableau2.3">
          <table:table-cell table:style-name="Tableau2.A1" office:value-type="string">
            <text:p text:style-name="P2"><text:bookmark text:name="__Fieldmark__1181_1664981921"/><text:bookmark text:name="__Fieldmark__40_582033645"/><text:bookmark text:name="__Fieldmark__40_5820"/><field:fieldmark-start text:name="__Fieldmark__134_322963876" field:type="vnd.oasis.opendocument.field.FORMTEXT"/><text:span text:style-name="T3">     </text:span><text:bookmark text:name="__Fieldmark__1181_16649819211"/><text:bookmark text:name="__Fieldmark__40_58201"/><field:fieldmark-end/></text:p>
          </table:table-cell>
          <table:table-cell table:style-name="Tableau2.B2" office:value-type="string">
            <text:p text:style-name="P2"><text:bookmark text:name="Texte2"/><text:bookmark text:name="__Fieldmark__52_582033645"/><text:bookmark text:name="__Fieldmark__52_5820"/><field:fieldmark-start text:name="__Fieldmark__155_322963876" field:type="vnd.oasis.opendocument.field.FORMTEXT"/><text:bookmark-start text:name="Texte24"/><text:span text:style-name="T3">     </text:span><text:bookmark-end text:name="Texte24"/><text:bookmark text:name="Texte21"/><text:bookmark text:name="__Fieldmark__52_58201"/><field:fieldmark-end/></text:p>
          </table:table-cell>
          <table:table-cell table:style-name="Tableau2.B2" office:value-type="string">
            <text:p text:style-name="P2"><text:bookmark text:name="Texte61"/><text:bookmark text:name="__Fieldmark__64_582033645"/><text:bookmark text:name="__Fieldmark__64_5820"/><field:fieldmark-start text:name="__Fieldmark__176_322963876" field:type="vnd.oasis.opendocument.field.FORMTEXT"/><text:bookmark-start text:name="Texte6111"/><text:span text:style-name="T3">     </text:span><text:bookmark-end text:name="Texte6111"/><text:bookmark text:name="Texte611"/><text:bookmark text:name="__Fieldmark__64_58201"/><field:fieldmark-end/></text:p>
          </table:table-cell>
          <table:table-cell table:style-name="Tableau2.B2" office:value-type="string">
            <text:p text:style-name="P2"><text:bookmark text:name="__Fieldmark__1206_1664981921"/><text:bookmark text:name="__Fieldmark__74_582033645"/><text:bookmark text:name="__Fieldmark__74_5820"/><field:fieldmark-start text:name="__Fieldmark__194_322963876" field:type="vnd.oasis.opendocument.field.FORMTEXT"/><text:span text:style-name="T3">     </text:span><text:bookmark text:name="__Fieldmark__1206_16649819211"/><text:bookmark text:name="__Fieldmark__74_58201"/><field:fieldmark-end/></text:p>
          </table:table-cell>
          <table:table-cell table:style-name="Tableau2.B2" office:value-type="string">
            <text:p text:style-name="P2"><text:bookmark text:name="Texte117"/><text:bookmark text:name="__Fieldmark__84_582033645"/><text:bookmark text:name="__Fieldmark__84_5820"/><field:fieldmark-start text:name="__Fieldmark__212_322963876" field:type="vnd.oasis.opendocument.field.FORMTEXT"/><text:span text:style-name="T3">     </text:span><text:bookmark text:name="Texte1171"/><text:bookmark text:name="__Fieldmark__84_58201"/><field:fieldmark-end/></text:p>
          </table:table-cell>
          <table:table-cell table:style-name="Tableau2.B2" office:value-type="string">
            <text:p text:style-name="P2"><text:bookmark text:name="Texte146"/><text:bookmark text:name="__Fieldmark__94_582033645"/><text:bookmark text:name="__Fieldmark__94_5820"/><field:fieldmark-start text:name="__Fieldmark__230_322963876" field:type="vnd.oasis.opendocument.field.FORMTEXT"/><text:span text:style-name="T3">     </text:span><text:bookmark text:name="Texte1461"/><text:bookmark text:name="__Fieldmark__94_58201"/><field:fieldmark-end/></text:p>
          </table:table-cell>
          <table:table-cell table:style-name="Tableau2.B2" office:value-type="string">
            <text:p text:style-name="P2"><text:bookmark text:name="Texte173"/><text:bookmark text:name="__Fieldmark__106_582033645"/><text:bookmark text:name="__Fieldmark__106_582"/><field:fieldmark-start text:name="__Fieldmark__251_322963876" field:type="vnd.oasis.opendocument.field.FORMTEXT"/><text:bookmark-start text:name="Texte17311"/><text:span text:style-name="T3">     </text:span><text:bookmark-end text:name="Texte17311"/><text:bookmark text:name="Texte1731"/><text:bookmark text:name="__Fieldmark__106_5821"/><field:fieldmark-end/></text:p>
          </table:table-cell>
          <table:table-cell table:style-name="Tableau2.B2" office:value-type="string">
            <text:p text:style-name="P2"><text:bookmark text:name="Texte202"/><text:bookmark text:name="__Fieldmark__118_582033645"/><text:bookmark text:name="__Fieldmark__118_582"/><field:fieldmark-start text:name="__Fieldmark__272_322963876" field:type="vnd.oasis.opendocument.field.FORMTEXT"/><text:bookmark-start text:name="Texte20211"/><text:span text:style-name="T3">     </text:span><text:bookmark-end text:name="Texte20211"/><text:bookmark text:name="Texte2021"/><text:bookmark text:name="__Fieldmark__118_5821"/><field:fieldmark-end/></text:p>
          </table:table-cell>
          <table:table-cell table:style-name="Tableau2.B2" office:value-type="string">
            <text:p text:style-name="P2"><text:bookmark text:name="Texte230"/><text:bookmark text:name="__Fieldmark__130_582033645"/><text:bookmark text:name="__Fieldmark__130_582"/><field:fieldmark-start text:name="__Fieldmark__293_322963876" field:type="vnd.oasis.opendocument.field.FORMTEXT"/><text:bookmark-start text:name="Texte23011"/><text:span text:style-name="T3">     </text:span><text:bookmark-end text:name="Texte23011"/><text:bookmark text:name="Texte2301"/><text:bookmark text:name="__Fieldmark__130_5821"/><field:fieldmark-end/></text:p>
          </table:table-cell>
          <table:table-cell table:style-name="Tableau2.B2" office:value-type="string">
            <text:p text:style-name="P4"><text:bookmark text:name="Texte260"/><text:bookmark text:name="__Fieldmark__142_582033645"/><text:bookmark text:name="__Fieldmark__142_582"/><field:fieldmark-start text:name="__Fieldmark__314_322963876" field:type="vnd.oasis.opendocument.field.FORMTEXT"/><text:bookmark-start text:name="Texte26011"/><text:span text:style-name="T3">     </text:span><text:bookmark-end text:name="Texte26011"/><text:bookmark text:name="Texte2601"/><text:bookmark text:name="__Fieldmark__142_5821"/><field:fieldmark-end/></text:p>
          </table:table-cell>
          <table:table-cell table:style-name="Tableau2.B2" office:value-type="string">
            <text:p text:style-name="P4"><text:bookmark text:name="__Fieldmark__1263_1664981921"/><text:bookmark text:name="__Fieldmark__152_582033645"/><text:bookmark text:name="__Fieldmark__152_582"/><field:fieldmark-start text:name="__Fieldmark__332_322963876" field:type="vnd.oasis.opendocument.field.FORMTEXT"/><text:span text:style-name="T3">     </text:span><text:bookmark text:name="__Fieldmark__1263_16649819211"/><text:bookmark text:name="__Fieldmark__152_5821"/><field:fieldmark-end/></text:p>
          </table:table-cell>
        </table:table-row>
        <table:table-row table:style-name="Tableau2.4">
          <table:table-cell table:style-name="Tableau2.A1" office:value-type="string">
            <text:p text:style-name="P2"><text:bookmark text:name="Texte9"/><text:bookmark text:name="__Fieldmark__162_582033645"/><text:bookmark text:name="__Fieldmark__162_582"/><field:fieldmark-start text:name="__Fieldmark__350_322963876" field:type="vnd.oasis.opendocument.field.FORMTEXT"/><text:span text:style-name="T4">     </text:span><text:bookmark text:name="Texte91"/><text:bookmark text:name="__Fieldmark__162_5821"/><field:fieldmark-end/></text:p>
          </table:table-cell>
          <table:table-cell table:style-name="Tableau2.B2" office:value-type="string">
            <text:p text:style-name="P2"><text:bookmark text:name="Texte3"/><text:bookmark text:name="__Fieldmark__174_582033645"/><text:bookmark text:name="__Fieldmark__174_582"/><field:fieldmark-start text:name="__Fieldmark__371_322963876" field:type="vnd.oasis.opendocument.field.FORMTEXT"/><text:bookmark-start text:name="Texte310"/><text:span text:style-name="T3">     </text:span><text:bookmark-end text:name="Texte310"/><text:bookmark text:name="Texte31"/><text:bookmark text:name="__Fieldmark__174_5821"/><field:fieldmark-end/></text:p>
          </table:table-cell>
          <table:table-cell table:style-name="Tableau2.B2" office:value-type="string">
            <text:p text:style-name="P2"><text:bookmark text:name="Texte63"/><text:bookmark text:name="__Fieldmark__186_582033645"/><text:bookmark text:name="__Fieldmark__186_582"/><field:fieldmark-start text:name="__Fieldmark__392_322963876" field:type="vnd.oasis.opendocument.field.FORMTEXT"/><text:bookmark-start text:name="Texte6311"/><text:span text:style-name="T3">     </text:span><text:bookmark-end text:name="Texte6311"/><text:bookmark text:name="Texte631"/><text:bookmark text:name="__Fieldmark__186_5821"/><field:fieldmark-end/></text:p>
          </table:table-cell>
          <table:table-cell table:style-name="Tableau2.B2" office:value-type="string">
            <text:p text:style-name="P2"><text:bookmark text:name="Texte92"/><text:bookmark text:name="__Fieldmark__196_582033645"/><text:bookmark text:name="__Fieldmark__196_582"/><field:fieldmark-start text:name="__Fieldmark__410_322963876" field:type="vnd.oasis.opendocument.field.FORMTEXT"/><text:span text:style-name="T3">     </text:span><text:bookmark text:name="Texte921"/><text:bookmark text:name="__Fieldmark__196_5821"/><field:fieldmark-end/></text:p>
          </table:table-cell>
          <table:table-cell table:style-name="Tableau2.B2" office:value-type="string">
            <text:p text:style-name="P2"><text:bookmark text:name="Texte118"/><text:bookmark text:name="__Fieldmark__206_582033645"/><text:bookmark text:name="__Fieldmark__206_582"/><field:fieldmark-start text:name="__Fieldmark__428_322963876" field:type="vnd.oasis.opendocument.field.FORMTEXT"/><text:span text:style-name="T3">     </text:span><text:bookmark text:name="Texte1181"/><text:bookmark text:name="__Fieldmark__206_5821"/><field:fieldmark-end/></text:p>
          </table:table-cell>
          <table:table-cell table:style-name="Tableau2.B2" office:value-type="string">
            <text:p text:style-name="P2"><text:bookmark text:name="Texte147"/><text:bookmark text:name="__Fieldmark__216_582033645"/><text:bookmark text:name="__Fieldmark__216_582"/><field:fieldmark-start text:name="__Fieldmark__446_322963876" field:type="vnd.oasis.opendocument.field.FORMTEXT"/><text:span text:style-name="T3">     </text:span><text:bookmark text:name="Texte1471"/><text:bookmark text:name="__Fieldmark__216_5821"/><field:fieldmark-end/></text:p>
          </table:table-cell>
          <table:table-cell table:style-name="Tableau2.B2" office:value-type="string">
            <text:p text:style-name="P2"><text:bookmark text:name="Texte174"/><text:bookmark text:name="__Fieldmark__228_582033645"/><text:bookmark text:name="__Fieldmark__228_582"/><field:fieldmark-start text:name="__Fieldmark__467_322963876" field:type="vnd.oasis.opendocument.field.FORMTEXT"/><text:bookmark-start text:name="Texte17411"/><text:span text:style-name="T3">     </text:span><text:bookmark-end text:name="Texte17411"/><text:bookmark text:name="Texte1741"/><text:bookmark text:name="__Fieldmark__228_5821"/><field:fieldmark-end/></text:p>
          </table:table-cell>
          <table:table-cell table:style-name="Tableau2.B2" office:value-type="string">
            <text:p text:style-name="P2"><text:bookmark text:name="Texte203"/><text:bookmark text:name="__Fieldmark__240_582033645"/><text:bookmark text:name="__Fieldmark__240_582"/><field:fieldmark-start text:name="__Fieldmark__488_322963876" field:type="vnd.oasis.opendocument.field.FORMTEXT"/><text:bookmark-start text:name="Texte20311"/><text:span text:style-name="T3">     </text:span><text:bookmark-end text:name="Texte20311"/><text:bookmark text:name="Texte2031"/><text:bookmark text:name="__Fieldmark__240_5821"/><field:fieldmark-end/></text:p>
          </table:table-cell>
          <table:table-cell table:style-name="Tableau2.B2" office:value-type="string">
            <text:p text:style-name="P2"><text:bookmark text:name="__Fieldmark__1335_1664981921"/><text:bookmark text:name="__Fieldmark__252_582033645"/><text:bookmark text:name="__Fieldmark__252_582"/><field:fieldmark-start text:name="__Fieldmark__509_322963876" field:type="vnd.oasis.opendocument.field.FORMTEXT"/><text:bookmark-start text:name="Texte2311"/><text:span text:style-name="T3">     </text:span><text:bookmark-end text:name="Texte2311"/><text:bookmark text:name="__Fieldmark__1335_16649819211"/><text:bookmark text:name="__Fieldmark__252_5821"/><field:fieldmark-end/></text:p>
          </table:table-cell>
          <table:table-cell table:style-name="Tableau2.B2" office:value-type="string">
            <text:p text:style-name="P4"><text:bookmark text:name="__Fieldmark__1344_1664981921"/><text:bookmark text:name="__Fieldmark__264_582033645"/><text:bookmark text:name="__Fieldmark__264_582"/><field:fieldmark-start text:name="__Fieldmark__530_322963876" field:type="vnd.oasis.opendocument.field.FORMTEXT"/><text:bookmark-start text:name="Texte2611"/><text:span text:style-name="T3">     </text:span><text:bookmark-end text:name="Texte2611"/><text:bookmark text:name="__Fieldmark__1344_16649819211"/><text:bookmark text:name="__Fieldmark__264_5821"/><field:fieldmark-end/></text:p>
          </table:table-cell>
          <table:table-cell table:style-name="Tableau2.B2" office:value-type="string">
            <text:p text:style-name="P4"><text:bookmark text:name="__Fieldmark__1352_1664981921"/><text:bookmark text:name="__Fieldmark__274_582033645"/><text:bookmark text:name="__Fieldmark__274_582"/><field:fieldmark-start text:name="__Fieldmark__548_322963876" field:type="vnd.oasis.opendocument.field.FORMTEXT"/><text:span text:style-name="T3">     </text:span><text:bookmark text:name="__Fieldmark__1352_16649819211"/><text:bookmark text:name="__Fieldmark__274_5821"/><field:fieldmark-end/></text:p>
          </table:table-cell>
        </table:table-row>
        <table:table-row table:style-name="Tableau2.5">
          <table:table-cell table:style-name="Tableau2.A1" office:value-type="string">
            <text:p text:style-name="P2"><text:bookmark text:name="__Fieldmark__1359_1664981921"/><text:bookmark text:name="__Fieldmark__284_582033645"/><text:bookmark text:name="__Fieldmark__284_582"/><field:fieldmark-start text:name="__Fieldmark__566_322963876" field:type="vnd.oasis.opendocument.field.FORMTEXT"/><text:span text:style-name="T3">     </text:span><text:bookmark text:name="__Fieldmark__1359_16649819211"/><text:bookmark text:name="__Fieldmark__284_5821"/><field:fieldmark-end/></text:p>
          </table:table-cell>
          <table:table-cell table:style-name="Tableau2.B2" office:value-type="string">
            <text:p text:style-name="P2"><text:bookmark text:name="Texte4"/><text:bookmark text:name="__Fieldmark__294_582033645"/><text:bookmark text:name="__Fieldmark__294_582"/><field:fieldmark-start text:name="__Fieldmark__584_322963876" field:type="vnd.oasis.opendocument.field.FORMTEXT"/><text:span text:style-name="T3">     </text:span><text:bookmark text:name="Texte41"/><text:bookmark text:name="__Fieldmark__294_5821"/><field:fieldmark-end/></text:p>
          </table:table-cell>
          <table:table-cell table:style-name="Tableau2.B2" office:value-type="string">
            <text:p text:style-name="P2"><text:bookmark text:name="Texte64"/><text:bookmark text:name="__Fieldmark__306_582033645"/><text:bookmark text:name="__Fieldmark__306_582"/><field:fieldmark-start text:name="__Fieldmark__605_322963876" field:type="vnd.oasis.opendocument.field.FORMTEXT"/><text:bookmark-start text:name="Texte6411"/><text:span text:style-name="T3">     </text:span><text:bookmark-end text:name="Texte6411"/><text:bookmark text:name="Texte641"/><text:bookmark text:name="__Fieldmark__306_5821"/><field:fieldmark-end/></text:p>
          </table:table-cell>
          <table:table-cell table:style-name="Tableau2.B2" office:value-type="string">
            <text:p text:style-name="P2"><text:bookmark text:name="Texte93"/><text:bookmark text:name="__Fieldmark__318_582033645"/><text:bookmark text:name="__Fieldmark__318_582"/><field:fieldmark-start text:name="__Fieldmark__626_322963876" field:type="vnd.oasis.opendocument.field.FORMTEXT"/><text:bookmark-start text:name="Texte9311"/><text:span text:style-name="T3">     </text:span><text:bookmark-end text:name="Texte9311"/><text:bookmark text:name="Texte931"/><text:bookmark text:name="__Fieldmark__318_5821"/><field:fieldmark-end/></text:p>
          </table:table-cell>
          <table:table-cell table:style-name="Tableau2.B2" office:value-type="string">
            <text:p text:style-name="P2"><text:bookmark text:name="Texte119"/><text:bookmark text:name="__Fieldmark__328_582033645"/><text:bookmark text:name="__Fieldmark__328_582"/><field:fieldmark-start text:name="__Fieldmark__644_322963876" field:type="vnd.oasis.opendocument.field.FORMTEXT"/><text:span text:style-name="T3">     </text:span><text:bookmark text:name="Texte1191"/><text:bookmark text:name="__Fieldmark__328_5821"/><field:fieldmark-end/></text:p>
          </table:table-cell>
          <table:table-cell table:style-name="Tableau2.B2" office:value-type="string">
            <text:p text:style-name="P2"><text:bookmark text:name="Texte148"/><text:bookmark text:name="__Fieldmark__338_582033645"/><text:bookmark text:name="__Fieldmark__338_582"/><field:fieldmark-start text:name="__Fieldmark__662_322963876" field:type="vnd.oasis.opendocument.field.FORMTEXT"/><text:span text:style-name="T3">     </text:span><text:bookmark text:name="Texte1481"/><text:bookmark text:name="__Fieldmark__338_5821"/><field:fieldmark-end/></text:p>
          </table:table-cell>
          <table:table-cell table:style-name="Tableau2.B2" office:value-type="string">
            <text:p text:style-name="P2"><text:bookmark text:name="Texte175"/><text:bookmark text:name="__Fieldmark__350_582033645"/><text:bookmark text:name="__Fieldmark__350_582"/><field:fieldmark-start text:name="__Fieldmark__683_322963876" field:type="vnd.oasis.opendocument.field.FORMTEXT"/><text:bookmark-start text:name="Texte17511"/><text:span text:style-name="T3">     </text:span><text:bookmark-end text:name="Texte17511"/><text:bookmark text:name="Texte1751"/><text:bookmark text:name="__Fieldmark__350_5821"/><field:fieldmark-end/></text:p>
          </table:table-cell>
          <table:table-cell table:style-name="Tableau2.B2" office:value-type="string">
            <text:p text:style-name="P2"><text:bookmark text:name="Texte204"/><text:bookmark text:name="__Fieldmark__362_582033645"/><text:bookmark text:name="__Fieldmark__362_582"/><field:fieldmark-start text:name="__Fieldmark__704_322963876" field:type="vnd.oasis.opendocument.field.FORMTEXT"/><text:bookmark-start text:name="Texte20411"/><text:span text:style-name="T3">     </text:span><text:bookmark-end text:name="Texte20411"/><text:bookmark text:name="Texte2041"/><text:bookmark text:name="__Fieldmark__362_5821"/><field:fieldmark-end/></text:p>
          </table:table-cell>
          <table:table-cell table:style-name="Tableau2.B2" office:value-type="string">
            <text:p text:style-name="P2"><text:bookmark text:name="Texte232"/><text:bookmark text:name="__Fieldmark__374_582033645"/><text:bookmark text:name="__Fieldmark__374_582"/><field:fieldmark-start text:name="__Fieldmark__725_322963876" field:type="vnd.oasis.opendocument.field.FORMTEXT"/><text:bookmark-start text:name="Texte23211"/><text:span text:style-name="T3">     </text:span><text:bookmark-end text:name="Texte23211"/><text:bookmark text:name="Texte2321"/><text:bookmark text:name="__Fieldmark__374_5821"/><field:fieldmark-end/></text:p>
          </table:table-cell>
          <table:table-cell table:style-name="Tableau2.B2" office:value-type="string">
            <text:p text:style-name="P4"><text:bookmark text:name="Texte262"/><text:bookmark text:name="__Fieldmark__386_582033645"/><text:bookmark text:name="__Fieldmark__386_582"/><field:fieldmark-start text:name="__Fieldmark__746_322963876" field:type="vnd.oasis.opendocument.field.FORMTEXT"/><text:bookmark-start text:name="Texte26211"/><text:span text:style-name="T3">     </text:span><text:bookmark-end text:name="Texte26211"/><text:bookmark text:name="Texte2621"/><text:bookmark text:name="__Fieldmark__386_5821"/><field:fieldmark-end/></text:p>
          </table:table-cell>
          <table:table-cell table:style-name="Tableau2.B2" office:value-type="string">
            <text:p text:style-name="P4"><text:bookmark text:name="__Fieldmark__1441_1664981921"/><text:bookmark text:name="__Fieldmark__396_582033645"/><text:bookmark text:name="__Fieldmark__396_582"/><field:fieldmark-start text:name="__Fieldmark__764_322963876" field:type="vnd.oasis.opendocument.field.FORMTEXT"/><text:span text:style-name="T3">     </text:span><text:bookmark text:name="__Fieldmark__1441_16649819211"/><text:bookmark text:name="__Fieldmark__396_5821"/><field:fieldmark-end/></text:p>
          </table:table-cell>
        </table:table-row>
        <table:table-row table:style-name="Tableau2.6">
          <table:table-cell table:style-name="Tableau2.A1" office:value-type="string">
            <text:p text:style-name="P2"><text:bookmark text:name="Texte11"/><text:bookmark text:name="__Fieldmark__406_582033645"/><text:bookmark text:name="__Fieldmark__406_582"/><field:fieldmark-start text:name="__Fieldmark__782_322963876" field:type="vnd.oasis.opendocument.field.FORMTEXT"/><text:span text:style-name="T3">     </text:span><text:bookmark text:name="Texte111"/><text:bookmark text:name="__Fieldmark__406_5821"/><field:fieldmark-end/></text:p>
          </table:table-cell>
          <table:table-cell table:style-name="Tableau2.B2" office:value-type="string">
            <text:p text:style-name="P2"><text:bookmark text:name="Texte5"/><text:bookmark text:name="__Fieldmark__416_582033645"/><text:bookmark text:name="__Fieldmark__416_582"/><field:fieldmark-start text:name="__Fieldmark__800_322963876" field:type="vnd.oasis.opendocument.field.FORMTEXT"/><text:span text:style-name="T3">     </text:span><text:bookmark text:name="Texte51"/><text:bookmark text:name="__Fieldmark__416_5821"/><field:fieldmark-end/></text:p>
          </table:table-cell>
          <table:table-cell table:style-name="Tableau2.B2" office:value-type="string">
            <text:p text:style-name="P2"><text:bookmark text:name="Texte62"/><text:bookmark text:name="__Fieldmark__428_582033645"/><text:bookmark text:name="__Fieldmark__428_582"/><field:fieldmark-start text:name="__Fieldmark__821_322963876" field:type="vnd.oasis.opendocument.field.FORMTEXT"/><text:bookmark-start text:name="Texte6211"/><text:span text:style-name="T3">     </text:span><text:bookmark-end text:name="Texte6211"/><text:bookmark text:name="Texte621"/><text:bookmark text:name="__Fieldmark__428_5821"/><field:fieldmark-end/></text:p>
          </table:table-cell>
          <table:table-cell table:style-name="Tableau2.B2" office:value-type="string">
            <text:p text:style-name="P2"><text:bookmark text:name="Texte94"/><text:bookmark text:name="__Fieldmark__438_582033645"/><text:bookmark text:name="__Fieldmark__438_582"/><field:fieldmark-start text:name="__Fieldmark__839_322963876" field:type="vnd.oasis.opendocument.field.FORMTEXT"/><text:span text:style-name="T3">     </text:span><text:bookmark text:name="Texte941"/><text:bookmark text:name="__Fieldmark__438_5821"/><field:fieldmark-end/></text:p>
          </table:table-cell>
          <table:table-cell table:style-name="Tableau2.B2" office:value-type="string">
            <text:p text:style-name="P2"><text:bookmark text:name="Texte120"/><text:bookmark text:name="__Fieldmark__448_582033645"/><text:bookmark text:name="__Fieldmark__448_582"/><field:fieldmark-start text:name="__Fieldmark__857_322963876" field:type="vnd.oasis.opendocument.field.FORMTEXT"/><text:span text:style-name="T3">     </text:span><text:bookmark text:name="Texte1201"/><text:bookmark text:name="__Fieldmark__448_5821"/><field:fieldmark-end/></text:p>
          </table:table-cell>
          <table:table-cell table:style-name="Tableau2.B2" office:value-type="string">
            <text:p text:style-name="P2"><text:bookmark text:name="Texte149"/><text:bookmark text:name="__Fieldmark__458_582033645"/><text:bookmark text:name="__Fieldmark__458_582"/><field:fieldmark-start text:name="__Fieldmark__875_322963876" field:type="vnd.oasis.opendocument.field.FORMTEXT"/><text:span text:style-name="T3">     </text:span><text:bookmark text:name="Texte1491"/><text:bookmark text:name="__Fieldmark__458_5821"/><field:fieldmark-end/></text:p>
          </table:table-cell>
          <table:table-cell table:style-name="Tableau2.B2" office:value-type="string">
            <text:p text:style-name="P2"><text:bookmark text:name="Texte176"/><text:bookmark text:name="__Fieldmark__470_582033645"/><text:bookmark text:name="__Fieldmark__470_582"/><field:fieldmark-start text:name="__Fieldmark__896_322963876" field:type="vnd.oasis.opendocument.field.FORMTEXT"/><text:bookmark-start text:name="Texte17611"/><text:span text:style-name="T3">     </text:span><text:bookmark-end text:name="Texte17611"/><text:bookmark text:name="Texte1761"/><text:bookmark text:name="__Fieldmark__470_5821"/><field:fieldmark-end/></text:p>
          </table:table-cell>
          <table:table-cell table:style-name="Tableau2.B2" office:value-type="string">
            <text:p text:style-name="P2"><text:bookmark text:name="Texte205"/><text:bookmark text:name="__Fieldmark__482_582033645"/><text:bookmark text:name="__Fieldmark__482_582"/><field:fieldmark-start text:name="__Fieldmark__917_322963876" field:type="vnd.oasis.opendocument.field.FORMTEXT"/><text:bookmark-start text:name="Texte20511"/><text:span text:style-name="T3">     </text:span><text:bookmark-end text:name="Texte20511"/><text:bookmark text:name="Texte2051"/><text:bookmark text:name="__Fieldmark__482_5821"/><field:fieldmark-end/></text:p>
          </table:table-cell>
          <table:table-cell table:style-name="Tableau2.B2" office:value-type="string">
            <text:p text:style-name="P2"><text:bookmark text:name="Texte233"/><text:bookmark text:name="__Fieldmark__494_582033645"/><text:bookmark text:name="__Fieldmark__494_582"/><field:fieldmark-start text:name="__Fieldmark__938_322963876" field:type="vnd.oasis.opendocument.field.FORMTEXT"/><text:bookmark-start text:name="Texte23311"/><text:span text:style-name="T3">     </text:span><text:bookmark-end text:name="Texte23311"/><text:bookmark text:name="Texte2331"/><text:bookmark text:name="__Fieldmark__494_5821"/><field:fieldmark-end/></text:p>
          </table:table-cell>
          <table:table-cell table:style-name="Tableau2.B2" office:value-type="string">
            <text:p text:style-name="P4"><text:bookmark text:name="Texte263"/><text:bookmark text:name="__Fieldmark__506_582033645"/><text:bookmark text:name="__Fieldmark__506_582"/><field:fieldmark-start text:name="__Fieldmark__959_322963876" field:type="vnd.oasis.opendocument.field.FORMTEXT"/><text:bookmark-start text:name="Texte26311"/><text:span text:style-name="T3">     </text:span><text:bookmark-end text:name="Texte26311"/><text:bookmark text:name="Texte2631"/><text:bookmark text:name="__Fieldmark__506_5821"/><field:fieldmark-end/></text:p>
          </table:table-cell>
          <table:table-cell table:style-name="Tableau2.B2" office:value-type="string">
            <text:p text:style-name="P4"><text:bookmark text:name="__Fieldmark__1528_1664981921"/><text:bookmark text:name="__Fieldmark__516_582033645"/><text:bookmark text:name="__Fieldmark__516_582"/><field:fieldmark-start text:name="__Fieldmark__977_322963876" field:type="vnd.oasis.opendocument.field.FORMTEXT"/><text:span text:style-name="T3">     </text:span><text:bookmark text:name="__Fieldmark__1528_16649819211"/><text:bookmark text:name="__Fieldmark__516_5821"/><field:fieldmark-end/></text:p>
          </table:table-cell>
        </table:table-row>
        <table:table-row table:style-name="Tableau2.7">
          <table:table-cell table:style-name="Tableau2.A1" office:value-type="string">
            <text:p text:style-name="P2"><text:bookmark text:name="__Fieldmark__1535_1664981921"/><text:bookmark text:name="__Fieldmark__526_582033645"/><text:bookmark text:name="__Fieldmark__526_582"/><field:fieldmark-start text:name="__Fieldmark__995_322963876" field:type="vnd.oasis.opendocument.field.FORMTEXT"/><text:span text:style-name="T3">     </text:span><text:bookmark text:name="__Fieldmark__1535_16649819211"/><text:bookmark text:name="__Fieldmark__526_5821"/><field:fieldmark-end/></text:p>
          </table:table-cell>
          <table:table-cell table:style-name="Tableau2.B2" office:value-type="string">
            <text:p text:style-name="P2"><text:bookmark text:name="Texte6"/><text:bookmark text:name="__Fieldmark__538_582033645"/><text:bookmark text:name="__Fieldmark__538_582"/><field:fieldmark-start text:name="__Fieldmark__1016_322963876" field:type="vnd.oasis.opendocument.field.FORMTEXT"/><text:bookmark-start text:name="Texte651"/><text:span text:style-name="T3">     </text:span><text:bookmark-end text:name="Texte651"/><text:bookmark text:name="Texte65"/><text:bookmark text:name="__Fieldmark__538_5821"/><field:fieldmark-end/></text:p>
          </table:table-cell>
          <table:table-cell table:style-name="Tableau2.B2" office:value-type="string">
            <text:p text:style-name="P2"><text:bookmark text:name="__Fieldmark__1552_1664981921"/><text:bookmark text:name="__Fieldmark__550_582033645"/><text:bookmark text:name="__Fieldmark__550_582"/><field:fieldmark-start text:name="__Fieldmark__1037_322963876" field:type="vnd.oasis.opendocument.field.FORMTEXT"/><text:bookmark-start text:name="Texte6511"/><text:span text:style-name="T3">     </text:span><text:bookmark-end text:name="Texte6511"/><text:bookmark text:name="__Fieldmark__1552_16649819211"/><text:bookmark text:name="__Fieldmark__550_5821"/><field:fieldmark-end/></text:p>
          </table:table-cell>
          <table:table-cell table:style-name="Tableau2.B2" office:value-type="string">
            <text:p text:style-name="P2"><text:bookmark text:name="Texte95"/><text:bookmark text:name="__Fieldmark__560_582033645"/><text:bookmark text:name="__Fieldmark__560_582"/><field:fieldmark-start text:name="__Fieldmark__1055_322963876" field:type="vnd.oasis.opendocument.field.FORMTEXT"/><text:span text:style-name="T3">     </text:span><text:bookmark text:name="Texte951"/><text:bookmark text:name="__Fieldmark__560_5821"/><field:fieldmark-end/></text:p>
          </table:table-cell>
          <table:table-cell table:style-name="Tableau2.B2" office:value-type="string">
            <text:p text:style-name="P2"><text:bookmark text:name="__Fieldmark__1567_1664981921"/><text:bookmark text:name="__Fieldmark__570_582033645"/><text:bookmark text:name="__Fieldmark__570_582"/><field:fieldmark-start text:name="__Fieldmark__1073_322963876" field:type="vnd.oasis.opendocument.field.FORMTEXT"/><text:span text:style-name="T3">     </text:span><text:bookmark text:name="__Fieldmark__1567_16649819211"/><text:bookmark text:name="__Fieldmark__570_5821"/><field:fieldmark-end/></text:p>
          </table:table-cell>
          <table:table-cell table:style-name="Tableau2.B2" office:value-type="string">
            <text:p text:style-name="P2"><text:bookmark text:name="Texte150"/><text:bookmark text:name="__Fieldmark__580_582033645"/><text:bookmark text:name="__Fieldmark__580_582"/><field:fieldmark-start text:name="__Fieldmark__1091_322963876" field:type="vnd.oasis.opendocument.field.FORMTEXT"/><text:span text:style-name="T3">     </text:span><text:bookmark text:name="Texte1501"/><text:bookmark text:name="__Fieldmark__580_5821"/><field:fieldmark-end/></text:p>
          </table:table-cell>
          <table:table-cell table:style-name="Tableau2.B2" office:value-type="string">
            <text:p text:style-name="P2"><text:bookmark text:name="Texte177"/><text:bookmark text:name="__Fieldmark__592_582033645"/><text:bookmark text:name="__Fieldmark__592_582"/><field:fieldmark-start text:name="__Fieldmark__1112_322963876" field:type="vnd.oasis.opendocument.field.FORMTEXT"/><text:bookmark-start text:name="Texte17711"/><text:span text:style-name="T3">     </text:span><text:bookmark-end text:name="Texte17711"/><text:bookmark text:name="Texte1771"/><text:bookmark text:name="__Fieldmark__592_5821"/><field:fieldmark-end/></text:p>
          </table:table-cell>
          <table:table-cell table:style-name="Tableau2.B2" office:value-type="string">
            <text:p text:style-name="P2"><text:bookmark text:name="Texte206"/><text:bookmark text:name="__Fieldmark__604_582033645"/><text:bookmark text:name="__Fieldmark__604_582"/><field:fieldmark-start text:name="__Fieldmark__1133_322963876" field:type="vnd.oasis.opendocument.field.FORMTEXT"/><text:bookmark-start text:name="Texte20611"/><text:span text:style-name="T3">     </text:span><text:bookmark-end text:name="Texte20611"/><text:bookmark text:name="Texte2061"/><text:bookmark text:name="__Fieldmark__604_5821"/><field:fieldmark-end/></text:p>
          </table:table-cell>
          <table:table-cell table:style-name="Tableau2.B2" office:value-type="string">
            <text:p text:style-name="P2"><text:bookmark text:name="Texte234"/><text:bookmark text:name="__Fieldmark__616_582033645"/><text:bookmark text:name="__Fieldmark__616_582"/><field:fieldmark-start text:name="__Fieldmark__1154_322963876" field:type="vnd.oasis.opendocument.field.FORMTEXT"/><text:bookmark-start text:name="Texte23411"/><text:span text:style-name="T3">     </text:span><text:bookmark-end text:name="Texte23411"/><text:bookmark text:name="Texte2341"/><text:bookmark text:name="__Fieldmark__616_5821"/><field:fieldmark-end/></text:p>
          </table:table-cell>
          <table:table-cell table:style-name="Tableau2.B2" office:value-type="string">
            <text:p text:style-name="P4"><text:bookmark text:name="Texte264"/><text:bookmark text:name="__Fieldmark__628_582033645"/><text:bookmark text:name="__Fieldmark__628_582"/><field:fieldmark-start text:name="__Fieldmark__1175_322963876" field:type="vnd.oasis.opendocument.field.FORMTEXT"/><text:bookmark-start text:name="Texte26411"/><text:span text:style-name="T3">     </text:span><text:bookmark-end text:name="Texte26411"/><text:bookmark text:name="Texte2641"/><text:bookmark text:name="__Fieldmark__628_5821"/><field:fieldmark-end/></text:p>
          </table:table-cell>
          <table:table-cell table:style-name="Tableau2.B2" office:value-type="string">
            <text:p text:style-name="P4"><text:bookmark text:name="__Fieldmark__1617_1664981921"/><text:bookmark text:name="__Fieldmark__638_582033645"/><text:bookmark text:name="__Fieldmark__638_582"/><field:fieldmark-start text:name="__Fieldmark__1193_322963876" field:type="vnd.oasis.opendocument.field.FORMTEXT"/><text:span text:style-name="T3">     </text:span><text:bookmark text:name="__Fieldmark__1617_16649819211"/><text:bookmark text:name="__Fieldmark__638_5821"/><field:fieldmark-end/></text:p>
          </table:table-cell>
        </table:table-row>
        <table:table-row table:style-name="Tableau2.8">
          <table:table-cell table:style-name="Tableau2.A1" office:value-type="string">
            <text:p text:style-name="P2"><text:bookmark text:name="__Fieldmark__1624_1664981921"/><text:bookmark text:name="__Fieldmark__648_582033645"/><text:bookmark text:name="__Fieldmark__648_582"/><field:fieldmark-start text:name="__Fieldmark__1211_322963876" field:type="vnd.oasis.opendocument.field.FORMTEXT"/><text:span text:style-name="T3">     </text:span><text:bookmark text:name="__Fieldmark__1624_16649819211"/><text:bookmark text:name="__Fieldmark__648_5821"/><field:fieldmark-end/></text:p>
          </table:table-cell>
          <table:table-cell table:style-name="Tableau2.B2" office:value-type="string">
            <text:p text:style-name="P2"><text:bookmark text:name="__Fieldmark__1631_1664981921"/><text:bookmark text:name="__Fieldmark__658_582033645"/><text:bookmark text:name="__Fieldmark__658_582"/><field:fieldmark-start text:name="__Fieldmark__1229_322963876" field:type="vnd.oasis.opendocument.field.FORMTEXT"/><text:span text:style-name="T3">     </text:span><text:bookmark text:name="__Fieldmark__1631_16649819211"/><text:bookmark text:name="__Fieldmark__658_5821"/><field:fieldmark-end/></text:p>
          </table:table-cell>
          <table:table-cell table:style-name="Tableau2.B2" office:value-type="string">
            <text:p text:style-name="P2"><text:bookmark text:name="Texte66"/><text:bookmark text:name="__Fieldmark__670_582033645"/><text:bookmark text:name="__Fieldmark__670_582"/><field:fieldmark-start text:name="__Fieldmark__1250_322963876" field:type="vnd.oasis.opendocument.field.FORMTEXT"/><text:bookmark-start text:name="Texte6611"/><text:span text:style-name="T3">     </text:span><text:bookmark-end text:name="Texte6611"/><text:bookmark text:name="Texte661"/><text:bookmark text:name="__Fieldmark__670_5821"/><field:fieldmark-end/></text:p>
          </table:table-cell>
          <table:table-cell table:style-name="Tableau2.B2" office:value-type="string">
            <text:p text:style-name="P2"><text:bookmark text:name="Texte96"/><text:bookmark text:name="__Fieldmark__680_582033645"/><text:bookmark text:name="__Fieldmark__680_582"/><field:fieldmark-start text:name="__Fieldmark__1268_322963876" field:type="vnd.oasis.opendocument.field.FORMTEXT"/><text:span text:style-name="T3">     </text:span><text:bookmark text:name="Texte961"/><text:bookmark text:name="__Fieldmark__680_5821"/><field:fieldmark-end/></text:p>
          </table:table-cell>
          <table:table-cell table:style-name="Tableau2.B2" office:value-type="string">
            <text:p text:style-name="P2"><text:bookmark text:name="Texte122"/><text:bookmark text:name="__Fieldmark__690_582033645"/><text:bookmark text:name="__Fieldmark__690_582"/><field:fieldmark-start text:name="__Fieldmark__1286_322963876" field:type="vnd.oasis.opendocument.field.FORMTEXT"/><text:span text:style-name="T3">     </text:span><text:bookmark text:name="Texte1221"/><text:bookmark text:name="__Fieldmark__690_5821"/><field:fieldmark-end/></text:p>
          </table:table-cell>
          <table:table-cell table:style-name="Tableau2.B2" office:value-type="string">
            <text:p text:style-name="P2"><text:bookmark text:name="__Fieldmark__1661_1664981921"/><text:bookmark text:name="__Fieldmark__700_582033645"/><text:bookmark text:name="__Fieldmark__700_582"/><field:fieldmark-start text:name="__Fieldmark__1304_322963876" field:type="vnd.oasis.opendocument.field.FORMTEXT"/><text:span text:style-name="T3">     </text:span><text:bookmark text:name="__Fieldmark__1661_16649819211"/><text:bookmark text:name="__Fieldmark__700_5821"/><field:fieldmark-end/></text:p>
          </table:table-cell>
          <table:table-cell table:style-name="Tableau2.B2" office:value-type="string">
            <text:p text:style-name="P2"><text:bookmark text:name="Texte178"/><text:bookmark text:name="__Fieldmark__712_582033645"/><text:bookmark text:name="__Fieldmark__712_582"/><field:fieldmark-start text:name="__Fieldmark__1325_322963876" field:type="vnd.oasis.opendocument.field.FORMTEXT"/><text:bookmark-start text:name="Texte17811"/><text:span text:style-name="T3">     </text:span><text:bookmark-end text:name="Texte17811"/><text:bookmark text:name="Texte1781"/><text:bookmark text:name="__Fieldmark__712_5821"/><field:fieldmark-end/></text:p>
          </table:table-cell>
          <table:table-cell table:style-name="Tableau2.B2" office:value-type="string">
            <text:p text:style-name="P2"><text:bookmark text:name="Texte207"/><text:bookmark text:name="__Fieldmark__724_582033645"/><text:bookmark text:name="__Fieldmark__724_582"/><field:fieldmark-start text:name="__Fieldmark__1346_322963876" field:type="vnd.oasis.opendocument.field.FORMTEXT"/><text:bookmark-start text:name="Texte20711"/><text:span text:style-name="T3">     </text:span><text:bookmark-end text:name="Texte20711"/><text:bookmark text:name="Texte2071"/><text:bookmark text:name="__Fieldmark__724_5821"/><field:fieldmark-end/></text:p>
          </table:table-cell>
          <table:table-cell table:style-name="Tableau2.B2" office:value-type="string">
            <text:p text:style-name="P2"><text:bookmark text:name="Texte235"/><text:bookmark text:name="__Fieldmark__736_582033645"/><text:bookmark text:name="__Fieldmark__736_582"/><field:fieldmark-start text:name="__Fieldmark__1367_322963876" field:type="vnd.oasis.opendocument.field.FORMTEXT"/><text:bookmark-start text:name="Texte23511"/><text:span text:style-name="T3">     </text:span><text:bookmark-end text:name="Texte23511"/><text:bookmark text:name="Texte2351"/><text:bookmark text:name="__Fieldmark__736_5821"/><field:fieldmark-end/></text:p>
          </table:table-cell>
          <table:table-cell table:style-name="Tableau2.B2" office:value-type="string">
            <text:p text:style-name="P4"><text:bookmark text:name="Texte265"/><text:bookmark text:name="__Fieldmark__748_582033645"/><text:bookmark text:name="__Fieldmark__748_582"/><field:fieldmark-start text:name="__Fieldmark__1388_322963876" field:type="vnd.oasis.opendocument.field.FORMTEXT"/><text:bookmark-start text:name="Texte26511"/><text:span text:style-name="T3">     </text:span><text:bookmark-end text:name="Texte26511"/><text:bookmark text:name="Texte2651"/><text:bookmark text:name="__Fieldmark__748_5821"/><field:fieldmark-end/></text:p>
          </table:table-cell>
          <table:table-cell table:style-name="Tableau2.B2" office:value-type="string">
            <text:p text:style-name="P4"><text:bookmark text:name="__Fieldmark__1704_1664981921"/><text:bookmark text:name="__Fieldmark__758_582033645"/><text:bookmark text:name="__Fieldmark__758_582"/><field:fieldmark-start text:name="__Fieldmark__1406_322963876" field:type="vnd.oasis.opendocument.field.FORMTEXT"/><text:span text:style-name="T3">     </text:span><text:bookmark text:name="__Fieldmark__1704_16649819211"/><text:bookmark text:name="__Fieldmark__758_5821"/><field:fieldmark-end/></text:p>
          </table:table-cell>
        </table:table-row>
        <table:table-row table:style-name="Tableau2.9">
          <table:table-cell table:style-name="Tableau2.A1" office:value-type="string">
            <text:p text:style-name="P2"><text:bookmark text:name="__Fieldmark__1711_1664981921"/><text:bookmark text:name="__Fieldmark__768_582033645"/><text:bookmark text:name="__Fieldmark__768_582"/><field:fieldmark-start text:name="__Fieldmark__1424_322963876" field:type="vnd.oasis.opendocument.field.FORMTEXT"/><text:span text:style-name="T3">     </text:span><text:bookmark text:name="__Fieldmark__1711_16649819211"/><text:bookmark text:name="__Fieldmark__768_5821"/><field:fieldmark-end/></text:p>
          </table:table-cell>
          <table:table-cell table:style-name="Tableau2.B2" office:value-type="string">
            <text:p text:style-name="P2"><text:bookmark text:name="__Fieldmark__1718_1664981921"/><text:bookmark text:name="__Fieldmark__778_582033645"/><text:bookmark text:name="__Fieldmark__778_582"/><field:fieldmark-start text:name="__Fieldmark__1442_322963876" field:type="vnd.oasis.opendocument.field.FORMTEXT"/><text:span text:style-name="T3">     </text:span><text:bookmark text:name="__Fieldmark__1718_16649819211"/><text:bookmark text:name="__Fieldmark__778_5821"/><field:fieldmark-end/></text:p>
          </table:table-cell>
          <table:table-cell table:style-name="Tableau2.B2" office:value-type="string">
            <text:p text:style-name="P2"><text:bookmark text:name="Texte67"/><text:bookmark text:name="__Fieldmark__790_582033645"/><text:bookmark text:name="__Fieldmark__790_582"/><field:fieldmark-start text:name="__Fieldmark__1463_322963876" field:type="vnd.oasis.opendocument.field.FORMTEXT"/><text:bookmark-start text:name="Texte6711"/><text:span text:style-name="T3">     </text:span><text:bookmark-end text:name="Texte6711"/><text:bookmark text:name="Texte671"/><text:bookmark text:name="__Fieldmark__790_5821"/><field:fieldmark-end/></text:p>
          </table:table-cell>
          <table:table-cell table:style-name="Tableau2.B2" office:value-type="string">
            <text:p text:style-name="P2"><text:bookmark text:name="Texte97"/><text:bookmark text:name="__Fieldmark__800_582033645"/><text:bookmark text:name="__Fieldmark__800_582"/><field:fieldmark-start text:name="__Fieldmark__1481_322963876" field:type="vnd.oasis.opendocument.field.FORMTEXT"/><text:span text:style-name="T3">     </text:span><text:bookmark text:name="Texte971"/><text:bookmark text:name="__Fieldmark__800_5821"/><field:fieldmark-end/></text:p>
          </table:table-cell>
          <table:table-cell table:style-name="Tableau2.B2" office:value-type="string">
            <text:p text:style-name="P2"><text:bookmark text:name="Texte123"/><text:bookmark text:name="__Fieldmark__810_582033645"/><text:bookmark text:name="__Fieldmark__810_582"/><field:fieldmark-start text:name="__Fieldmark__1499_322963876" field:type="vnd.oasis.opendocument.field.FORMTEXT"/><text:span text:style-name="T3">     </text:span><text:bookmark text:name="Texte1231"/><text:bookmark text:name="__Fieldmark__810_5821"/><field:fieldmark-end/></text:p>
          </table:table-cell>
          <table:table-cell table:style-name="Tableau2.B2" office:value-type="string">
            <text:p text:style-name="P2"><text:bookmark text:name="Texte152"/><text:bookmark text:name="__Fieldmark__820_582033645"/><text:bookmark text:name="__Fieldmark__820_582"/><field:fieldmark-start text:name="__Fieldmark__1517_322963876" field:type="vnd.oasis.opendocument.field.FORMTEXT"/><text:span text:style-name="T3">     </text:span><text:bookmark text:name="Texte1521"/><text:bookmark text:name="__Fieldmark__820_5821"/><field:fieldmark-end/></text:p>
          </table:table-cell>
          <table:table-cell table:style-name="Tableau2.B2" office:value-type="string">
            <text:p text:style-name="P2"><text:bookmark text:name="Texte179"/><text:bookmark text:name="__Fieldmark__832_582033645"/><text:bookmark text:name="__Fieldmark__832_582"/><field:fieldmark-start text:name="__Fieldmark__1538_322963876" field:type="vnd.oasis.opendocument.field.FORMTEXT"/><text:bookmark-start text:name="Texte17911"/><text:span text:style-name="T3">     </text:span><text:bookmark-end text:name="Texte17911"/><text:bookmark text:name="Texte1791"/><text:bookmark text:name="__Fieldmark__832_5821"/><field:fieldmark-end/></text:p>
          </table:table-cell>
          <table:table-cell table:style-name="Tableau2.B2" office:value-type="string">
            <text:p text:style-name="P2"><text:bookmark text:name="Texte208"/><text:bookmark text:name="__Fieldmark__844_582033645"/><text:bookmark text:name="__Fieldmark__844_582"/><field:fieldmark-start text:name="__Fieldmark__1559_322963876" field:type="vnd.oasis.opendocument.field.FORMTEXT"/><text:bookmark-start text:name="Texte20811"/><text:span text:style-name="T3">     </text:span><text:bookmark-end text:name="Texte20811"/><text:bookmark text:name="Texte2081"/><text:bookmark text:name="__Fieldmark__844_5821"/><field:fieldmark-end/></text:p>
          </table:table-cell>
          <table:table-cell table:style-name="Tableau2.B2" office:value-type="string">
            <text:p text:style-name="P2"><text:bookmark text:name="Texte236"/><text:bookmark text:name="__Fieldmark__856_582033645"/><text:bookmark text:name="__Fieldmark__856_582"/><field:fieldmark-start text:name="__Fieldmark__1580_322963876" field:type="vnd.oasis.opendocument.field.FORMTEXT"/><text:bookmark-start text:name="Texte23611"/><text:span text:style-name="T3">     </text:span><text:bookmark-end text:name="Texte23611"/><text:bookmark text:name="Texte2361"/><text:bookmark text:name="__Fieldmark__856_5821"/><field:fieldmark-end/></text:p>
          </table:table-cell>
          <table:table-cell table:style-name="Tableau2.B2" office:value-type="string">
            <text:p text:style-name="P4"><text:bookmark text:name="Texte266"/><text:bookmark text:name="__Fieldmark__868_582033645"/><text:bookmark text:name="__Fieldmark__868_582"/><field:fieldmark-start text:name="__Fieldmark__1601_322963876" field:type="vnd.oasis.opendocument.field.FORMTEXT"/><text:bookmark-start text:name="Texte26611"/><text:span text:style-name="T3">     </text:span><text:bookmark-end text:name="Texte26611"/><text:bookmark text:name="Texte2661"/><text:bookmark text:name="__Fieldmark__868_5821"/><field:fieldmark-end/></text:p>
          </table:table-cell>
          <table:table-cell table:style-name="Tableau2.B2" office:value-type="string">
            <text:p text:style-name="P4"><text:bookmark text:name="__Fieldmark__1791_1664981921"/><text:bookmark text:name="__Fieldmark__878_582033645"/><text:bookmark text:name="__Fieldmark__878_582"/><field:fieldmark-start text:name="__Fieldmark__1619_322963876" field:type="vnd.oasis.opendocument.field.FORMTEXT"/><text:span text:style-name="T3">     </text:span><text:bookmark text:name="__Fieldmark__1791_16649819211"/><text:bookmark text:name="__Fieldmark__878_5821"/><field:fieldmark-end/></text:p>
          </table:table-cell>
        </table:table-row>
        <table:table-row table:style-name="Tableau2.10">
          <table:table-cell table:style-name="Tableau2.A1" office:value-type="string">
            <text:p text:style-name="P2"><text:bookmark text:name="__Fieldmark__1798_1664981921"/><text:bookmark text:name="__Fieldmark__888_582033645"/><text:bookmark text:name="__Fieldmark__888_582"/><field:fieldmark-start text:name="__Fieldmark__1637_322963876" field:type="vnd.oasis.opendocument.field.FORMTEXT"/><text:span text:style-name="T3">     </text:span><text:bookmark text:name="__Fieldmark__1798_16649819211"/><text:bookmark text:name="__Fieldmark__888_5821"/><field:fieldmark-end/></text:p>
          </table:table-cell>
          <table:table-cell table:style-name="Tableau2.B2" office:value-type="string">
            <text:p text:style-name="P2"><text:bookmark text:name="__Fieldmark__1805_1664981921"/><text:bookmark text:name="__Fieldmark__898_582033645"/><text:bookmark text:name="__Fieldmark__898_582"/><field:fieldmark-start text:name="__Fieldmark__1655_322963876" field:type="vnd.oasis.opendocument.field.FORMTEXT"/><text:span text:style-name="T3">     </text:span><text:bookmark text:name="__Fieldmark__1805_16649819211"/><text:bookmark text:name="__Fieldmark__898_5821"/><field:fieldmark-end/></text:p>
          </table:table-cell>
          <table:table-cell table:style-name="Tableau2.B2" office:value-type="string">
            <text:p text:style-name="P2"><text:bookmark text:name="Texte68"/><text:bookmark text:name="__Fieldmark__910_582033645"/><text:bookmark text:name="__Fieldmark__910_582"/><field:fieldmark-start text:name="__Fieldmark__1676_322963876" field:type="vnd.oasis.opendocument.field.FORMTEXT"/><text:bookmark-start text:name="Texte6811"/><text:span text:style-name="T3">     </text:span><text:bookmark-end text:name="Texte6811"/><text:bookmark text:name="Texte681"/><text:bookmark text:name="__Fieldmark__910_5821"/><field:fieldmark-end/></text:p>
          </table:table-cell>
          <table:table-cell table:style-name="Tableau2.B2" office:value-type="string">
            <text:p text:style-name="P2"><text:bookmark text:name="Texte98"/><text:bookmark text:name="__Fieldmark__920_582033645"/><text:bookmark text:name="__Fieldmark__920_582"/><field:fieldmark-start text:name="__Fieldmark__1694_322963876" field:type="vnd.oasis.opendocument.field.FORMTEXT"/><text:span text:style-name="T3">     </text:span><text:bookmark text:name="Texte981"/><text:bookmark text:name="__Fieldmark__920_5821"/><field:fieldmark-end/></text:p>
          </table:table-cell>
          <table:table-cell table:style-name="Tableau2.B2" office:value-type="string">
            <text:p text:style-name="P2"><text:bookmark text:name="Texte124"/><text:bookmark text:name="__Fieldmark__930_582033645"/><text:bookmark text:name="__Fieldmark__930_582"/><field:fieldmark-start text:name="__Fieldmark__1712_322963876" field:type="vnd.oasis.opendocument.field.FORMTEXT"/><text:span text:style-name="T3">     </text:span><text:bookmark text:name="Texte1241"/><text:bookmark text:name="__Fieldmark__930_5821"/><field:fieldmark-end/></text:p>
          </table:table-cell>
          <table:table-cell table:style-name="Tableau2.B2" office:value-type="string">
            <text:p text:style-name="P2"><text:bookmark text:name="Texte153"/><text:bookmark text:name="__Fieldmark__940_582033645"/><text:bookmark text:name="__Fieldmark__940_582"/><field:fieldmark-start text:name="__Fieldmark__1730_322963876" field:type="vnd.oasis.opendocument.field.FORMTEXT"/><text:span text:style-name="T3">     </text:span><text:bookmark text:name="Texte1531"/><text:bookmark text:name="__Fieldmark__940_5821"/><field:fieldmark-end/></text:p>
          </table:table-cell>
          <table:table-cell table:style-name="Tableau2.B2" office:value-type="string">
            <text:p text:style-name="P2"><text:bookmark text:name="Texte180"/><text:bookmark text:name="__Fieldmark__952_582033645"/><text:bookmark text:name="__Fieldmark__952_582"/><field:fieldmark-start text:name="__Fieldmark__1751_322963876" field:type="vnd.oasis.opendocument.field.FORMTEXT"/><text:bookmark-start text:name="Texte18011"/><text:span text:style-name="T3">     </text:span><text:bookmark-end text:name="Texte18011"/><text:bookmark text:name="Texte1801"/><text:bookmark text:name="__Fieldmark__952_5821"/><field:fieldmark-end/></text:p>
          </table:table-cell>
          <table:table-cell table:style-name="Tableau2.B2" office:value-type="string">
            <text:p text:style-name="P2"><text:bookmark text:name="Texte209"/><text:bookmark text:name="__Fieldmark__964_582033645"/><text:bookmark text:name="__Fieldmark__964_582"/><field:fieldmark-start text:name="__Fieldmark__1772_322963876" field:type="vnd.oasis.opendocument.field.FORMTEXT"/><text:bookmark-start text:name="Texte20911"/><text:span text:style-name="T3">     </text:span><text:bookmark-end text:name="Texte20911"/><text:bookmark text:name="Texte2091"/><text:bookmark text:name="__Fieldmark__964_5821"/><field:fieldmark-end/></text:p>
          </table:table-cell>
          <table:table-cell table:style-name="Tableau2.B2" office:value-type="string">
            <text:p text:style-name="P2"><text:bookmark text:name="Texte237"/><text:bookmark text:name="__Fieldmark__976_582033645"/><text:bookmark text:name="__Fieldmark__976_582"/><field:fieldmark-start text:name="__Fieldmark__1793_322963876" field:type="vnd.oasis.opendocument.field.FORMTEXT"/><text:bookmark-start text:name="Texte23711"/><text:span text:style-name="T3">     </text:span><text:bookmark-end text:name="Texte23711"/><text:bookmark text:name="Texte2371"/><text:bookmark text:name="__Fieldmark__976_5821"/><field:fieldmark-end/></text:p>
          </table:table-cell>
          <table:table-cell table:style-name="Tableau2.B2" office:value-type="string">
            <text:p text:style-name="P4"><text:bookmark text:name="Texte267"/><text:bookmark text:name="__Fieldmark__988_582033645"/><text:bookmark text:name="__Fieldmark__988_582"/><field:fieldmark-start text:name="__Fieldmark__1814_322963876" field:type="vnd.oasis.opendocument.field.FORMTEXT"/><text:bookmark-start text:name="Texte26711"/><text:span text:style-name="T3">     </text:span><text:bookmark-end text:name="Texte26711"/><text:bookmark text:name="Texte2671"/><text:bookmark text:name="__Fieldmark__988_5821"/><field:fieldmark-end/></text:p>
          </table:table-cell>
          <table:table-cell table:style-name="Tableau2.B2" office:value-type="string">
            <text:p text:style-name="P4"><text:bookmark text:name="__Fieldmark__1878_1664981921"/><text:bookmark text:name="__Fieldmark__998_582033645"/><text:bookmark text:name="__Fieldmark__998_582"/><field:fieldmark-start text:name="__Fieldmark__1832_322963876" field:type="vnd.oasis.opendocument.field.FORMTEXT"/><text:span text:style-name="T3">     </text:span><text:bookmark text:name="__Fieldmark__1878_16649819211"/><text:bookmark text:name="__Fieldmark__998_5821"/><field:fieldmark-end/></text:p>
          </table:table-cell>
        </table:table-row>
        <table:table-row table:style-name="Tableau2.11">
          <table:table-cell table:style-name="Tableau2.A1" office:value-type="string">
            <text:p text:style-name="P2"><text:bookmark text:name="__Fieldmark__1885_1664981921"/><text:bookmark text:name="__Fieldmark__1008_582033645"/><text:bookmark text:name="__Fieldmark__1008_58"/><field:fieldmark-start text:name="__Fieldmark__1850_322963876" field:type="vnd.oasis.opendocument.field.FORMTEXT"/><text:span text:style-name="T4">     </text:span><text:bookmark text:name="__Fieldmark__1885_16649819211"/><text:bookmark text:name="__Fieldmark__1008_581"/><field:fieldmark-end/></text:p>
          </table:table-cell>
          <table:table-cell table:style-name="Tableau2.B2" office:value-type="string">
            <text:p text:style-name="P2"><text:bookmark text:name="__Fieldmark__1892_1664981921"/><text:bookmark text:name="__Fieldmark__1018_582033645"/><text:bookmark text:name="__Fieldmark__1018_58"/><field:fieldmark-start text:name="__Fieldmark__1868_322963876" field:type="vnd.oasis.opendocument.field.FORMTEXT"/><text:span text:style-name="T3">     </text:span><text:bookmark text:name="__Fieldmark__1892_16649819211"/><text:bookmark text:name="__Fieldmark__1018_581"/><field:fieldmark-end/></text:p>
          </table:table-cell>
          <table:table-cell table:style-name="Tableau2.B2" office:value-type="string">
            <text:p text:style-name="P2"><text:bookmark text:name="Texte69"/><text:bookmark text:name="__Fieldmark__1030_582033645"/><text:bookmark text:name="__Fieldmark__1030_58"/><field:fieldmark-start text:name="__Fieldmark__1889_322963876" field:type="vnd.oasis.opendocument.field.FORMTEXT"/><text:bookmark-start text:name="Texte6911"/><text:span text:style-name="T3">     </text:span><text:bookmark-end text:name="Texte6911"/><text:bookmark text:name="Texte691"/><text:bookmark text:name="__Fieldmark__1030_581"/><field:fieldmark-end/></text:p>
          </table:table-cell>
          <table:table-cell table:style-name="Tableau2.B2" office:value-type="string">
            <text:p text:style-name="P2"><text:bookmark text:name="Texte99"/><text:bookmark text:name="__Fieldmark__1040_582033645"/><text:bookmark text:name="__Fieldmark__1040_58"/><field:fieldmark-start text:name="__Fieldmark__1907_322963876" field:type="vnd.oasis.opendocument.field.FORMTEXT"/><text:span text:style-name="T3">     </text:span><text:bookmark text:name="Texte991"/><text:bookmark text:name="__Fieldmark__1040_581"/><field:fieldmark-end/></text:p>
          </table:table-cell>
          <table:table-cell table:style-name="Tableau2.B2" office:value-type="string">
            <text:p text:style-name="P2"><text:bookmark text:name="Texte126"/><text:bookmark text:name="__Fieldmark__1050_582033645"/><text:bookmark text:name="__Fieldmark__1050_58"/><field:fieldmark-start text:name="__Fieldmark__1925_322963876" field:type="vnd.oasis.opendocument.field.FORMTEXT"/><text:span text:style-name="T3">     </text:span><text:bookmark text:name="Texte1261"/><text:bookmark text:name="__Fieldmark__1050_581"/><field:fieldmark-end/></text:p>
          </table:table-cell>
          <table:table-cell table:style-name="Tableau2.B2" office:value-type="string">
            <text:p text:style-name="P2"><text:bookmark text:name="Texte154"/><text:bookmark text:name="__Fieldmark__1060_582033645"/><text:bookmark text:name="__Fieldmark__1060_58"/><field:fieldmark-start text:name="__Fieldmark__1943_322963876" field:type="vnd.oasis.opendocument.field.FORMTEXT"/><text:span text:style-name="T3">     </text:span><text:bookmark text:name="Texte1541"/><text:bookmark text:name="__Fieldmark__1060_581"/><field:fieldmark-end/></text:p>
          </table:table-cell>
          <table:table-cell table:style-name="Tableau2.B2" office:value-type="string">
            <text:p text:style-name="P2"><text:bookmark text:name="Texte181"/><text:bookmark text:name="__Fieldmark__1072_582033645"/><text:bookmark text:name="__Fieldmark__1072_58"/><field:fieldmark-start text:name="__Fieldmark__1964_322963876" field:type="vnd.oasis.opendocument.field.FORMTEXT"/><text:bookmark-start text:name="Texte18111"/><text:span text:style-name="T3">     </text:span><text:bookmark-end text:name="Texte18111"/><text:bookmark text:name="Texte1811"/><text:bookmark text:name="__Fieldmark__1072_581"/><field:fieldmark-end/></text:p>
          </table:table-cell>
          <table:table-cell table:style-name="Tableau2.B2" office:value-type="string">
            <text:p text:style-name="P2"><text:bookmark text:name="Texte210"/><text:bookmark text:name="__Fieldmark__1084_582033645"/><text:bookmark text:name="__Fieldmark__1084_58"/><field:fieldmark-start text:name="__Fieldmark__1985_322963876" field:type="vnd.oasis.opendocument.field.FORMTEXT"/><text:bookmark-start text:name="Texte21011"/><text:span text:style-name="T3">     </text:span><text:bookmark-end text:name="Texte21011"/><text:bookmark text:name="Texte2101"/><text:bookmark text:name="__Fieldmark__1084_581"/><field:fieldmark-end/></text:p>
          </table:table-cell>
          <table:table-cell table:style-name="Tableau2.B2" office:value-type="string">
            <text:p text:style-name="P2"><text:bookmark text:name="Texte238"/><text:bookmark text:name="__Fieldmark__1096_582033645"/><text:bookmark text:name="__Fieldmark__1096_58"/><field:fieldmark-start text:name="__Fieldmark__2006_322963876" field:type="vnd.oasis.opendocument.field.FORMTEXT"/><text:bookmark-start text:name="Texte23811"/><text:span text:style-name="T3">     </text:span><text:bookmark-end text:name="Texte23811"/><text:bookmark text:name="Texte2381"/><text:bookmark text:name="__Fieldmark__1096_581"/><field:fieldmark-end/></text:p>
          </table:table-cell>
          <table:table-cell table:style-name="Tableau2.B2" office:value-type="string">
            <text:p text:style-name="P4"><text:bookmark text:name="Texte268"/><text:bookmark text:name="__Fieldmark__1108_582033645"/><text:bookmark text:name="__Fieldmark__1108_58"/><field:fieldmark-start text:name="__Fieldmark__2027_322963876" field:type="vnd.oasis.opendocument.field.FORMTEXT"/><text:bookmark-start text:name="Texte26811"/><text:span text:style-name="T3">     </text:span><text:bookmark-end text:name="Texte26811"/><text:bookmark text:name="Texte2681"/><text:bookmark text:name="__Fieldmark__1108_581"/><field:fieldmark-end/></text:p>
          </table:table-cell>
          <table:table-cell table:style-name="Tableau2.B2" office:value-type="string">
            <text:p text:style-name="P4"><text:bookmark text:name="__Fieldmark__1965_1664981921"/><text:bookmark text:name="__Fieldmark__1118_582033645"/><text:bookmark text:name="__Fieldmark__1118_58"/><field:fieldmark-start text:name="__Fieldmark__2045_322963876" field:type="vnd.oasis.opendocument.field.FORMTEXT"/><text:span text:style-name="T3">     </text:span><text:bookmark text:name="__Fieldmark__1965_16649819211"/><text:bookmark text:name="__Fieldmark__1118_581"/><field:fieldmark-end/></text:p>
          </table:table-cell>
        </table:table-row>
        <table:table-row table:style-name="Tableau2.12">
          <table:table-cell table:style-name="Tableau2.A1" office:value-type="string">
            <text:p text:style-name="P2"><text:bookmark text:name="Texte18"/><text:bookmark text:name="__Fieldmark__1128_582033645"/><text:bookmark text:name="__Fieldmark__1128_58"/><field:fieldmark-start text:name="__Fieldmark__2063_322963876" field:type="vnd.oasis.opendocument.field.FORMTEXT"/><text:span text:style-name="T3">     </text:span><text:bookmark text:name="Texte182"/><text:bookmark text:name="__Fieldmark__1128_581"/><field:fieldmark-end/></text:p>
          </table:table-cell>
          <table:table-cell table:style-name="Tableau2.B2" office:value-type="string">
            <text:p text:style-name="P2"><text:bookmark text:name="__Fieldmark__1979_1664981921"/><text:bookmark text:name="__Fieldmark__1138_582033645"/><text:bookmark text:name="__Fieldmark__1138_58"/><field:fieldmark-start text:name="__Fieldmark__2081_322963876" field:type="vnd.oasis.opendocument.field.FORMTEXT"/><text:span text:style-name="T3">     </text:span><text:bookmark text:name="__Fieldmark__1979_16649819211"/><text:bookmark text:name="__Fieldmark__1138_581"/><field:fieldmark-end/></text:p>
          </table:table-cell>
          <table:table-cell table:style-name="Tableau2.B2" office:value-type="string">
            <text:p text:style-name="P2"><text:bookmark text:name="Texte70"/><text:bookmark text:name="__Fieldmark__1150_582033645"/><text:bookmark text:name="__Fieldmark__1150_58"/><field:fieldmark-start text:name="__Fieldmark__2102_322963876" field:type="vnd.oasis.opendocument.field.FORMTEXT"/><text:bookmark-start text:name="Texte7011"/><text:span text:style-name="T3">     </text:span><text:bookmark-end text:name="Texte7011"/><text:bookmark text:name="Texte701"/><text:bookmark text:name="__Fieldmark__1150_581"/><field:fieldmark-end/></text:p>
          </table:table-cell>
          <table:table-cell table:style-name="Tableau2.B2" office:value-type="string">
            <text:p text:style-name="P2"><text:bookmark text:name="Texte100"/><text:bookmark text:name="__Fieldmark__1160_582033645"/><text:bookmark text:name="__Fieldmark__1160_58"/><field:fieldmark-start text:name="__Fieldmark__2120_322963876" field:type="vnd.oasis.opendocument.field.FORMTEXT"/><text:span text:style-name="T3">     </text:span><text:bookmark text:name="Texte1001"/><text:bookmark text:name="__Fieldmark__1160_581"/><field:fieldmark-end/></text:p>
          </table:table-cell>
          <table:table-cell table:style-name="Tableau2.B2" office:value-type="string">
            <text:p text:style-name="P2"><text:bookmark text:name="Texte128"/><text:bookmark text:name="__Fieldmark__1170_582033645"/><text:bookmark text:name="__Fieldmark__1170_58"/><field:fieldmark-start text:name="__Fieldmark__2138_322963876" field:type="vnd.oasis.opendocument.field.FORMTEXT"/><text:span text:style-name="T3">     </text:span><text:bookmark text:name="Texte1281"/><text:bookmark text:name="__Fieldmark__1170_581"/><field:fieldmark-end/></text:p>
          </table:table-cell>
          <table:table-cell table:style-name="Tableau2.B2" office:value-type="string">
            <text:p text:style-name="P2"><text:bookmark text:name="Texte155"/><text:bookmark text:name="__Fieldmark__1180_582033645"/><text:bookmark text:name="__Fieldmark__1180_58"/><field:fieldmark-start text:name="__Fieldmark__2156_322963876" field:type="vnd.oasis.opendocument.field.FORMTEXT"/><text:span text:style-name="T3">     </text:span><text:bookmark text:name="Texte1551"/><text:bookmark text:name="__Fieldmark__1180_581"/><field:fieldmark-end/></text:p>
          </table:table-cell>
          <table:table-cell table:style-name="Tableau2.B2" office:value-type="string">
            <text:p text:style-name="P2"><text:bookmark text:name="Texte1821"/><text:bookmark text:name="__Fieldmark__1192_582033645"/><text:bookmark text:name="__Fieldmark__1192_58"/><field:fieldmark-start text:name="__Fieldmark__2177_322963876" field:type="vnd.oasis.opendocument.field.FORMTEXT"/><text:bookmark-start text:name="Texte18211"/><text:span text:style-name="T3">     </text:span><text:bookmark-end text:name="Texte18211"/><text:bookmark text:name="Texte1822"/><text:bookmark text:name="__Fieldmark__1192_581"/><field:fieldmark-end/></text:p>
          </table:table-cell>
          <table:table-cell table:style-name="Tableau2.B2" office:value-type="string">
            <text:p text:style-name="P2"><text:bookmark text:name="__Fieldmark__2026_1664981921"/><text:bookmark text:name="__Fieldmark__1204_582033645"/><text:bookmark text:name="__Fieldmark__1204_58"/><field:fieldmark-start text:name="__Fieldmark__2198_322963876" field:type="vnd.oasis.opendocument.field.FORMTEXT"/><text:bookmark-start text:name="Texte2111"/><text:span text:style-name="T3">     </text:span><text:bookmark-end text:name="Texte2111"/><text:bookmark text:name="__Fieldmark__2026_16649819211"/><text:bookmark text:name="__Fieldmark__1204_581"/><field:fieldmark-end/></text:p>
          </table:table-cell>
          <table:table-cell table:style-name="Tableau2.B2" office:value-type="string">
            <text:p text:style-name="P2"><text:bookmark text:name="Texte239"/><text:bookmark text:name="__Fieldmark__1216_582033645"/><text:bookmark text:name="__Fieldmark__1216_58"/><field:fieldmark-start text:name="__Fieldmark__2219_322963876" field:type="vnd.oasis.opendocument.field.FORMTEXT"/><text:bookmark-start text:name="Texte23911"/><text:span text:style-name="T3">     </text:span><text:bookmark-end text:name="Texte23911"/><text:bookmark text:name="Texte2391"/><text:bookmark text:name="__Fieldmark__1216_581"/><field:fieldmark-end/></text:p>
          </table:table-cell>
          <table:table-cell table:style-name="Tableau2.B2" office:value-type="string">
            <text:p text:style-name="P4"><text:bookmark text:name="Texte269"/><text:bookmark text:name="__Fieldmark__1228_582033645"/><text:bookmark text:name="__Fieldmark__1228_58"/><field:fieldmark-start text:name="__Fieldmark__2240_322963876" field:type="vnd.oasis.opendocument.field.FORMTEXT"/><text:bookmark-start text:name="Texte26911"/><text:span text:style-name="T3">     </text:span><text:bookmark-end text:name="Texte26911"/><text:bookmark text:name="Texte2691"/><text:bookmark text:name="__Fieldmark__1228_581"/><field:fieldmark-end/></text:p>
          </table:table-cell>
          <table:table-cell table:style-name="Tableau2.B2" office:value-type="string">
            <text:p text:style-name="P4"><text:bookmark text:name="__Fieldmark__2052_1664981921"/><text:bookmark text:name="__Fieldmark__1238_582033645"/><text:bookmark text:name="__Fieldmark__1238_58"/><field:fieldmark-start text:name="__Fieldmark__2258_322963876" field:type="vnd.oasis.opendocument.field.FORMTEXT"/><text:span text:style-name="T3">     </text:span><text:bookmark text:name="__Fieldmark__2052_16649819211"/><text:bookmark text:name="__Fieldmark__1238_581"/><field:fieldmark-end/></text:p>
          </table:table-cell>
        </table:table-row>
        <table:table-row table:style-name="Tableau2.5">
          <table:table-cell table:style-name="Tableau2.A1" office:value-type="string">
            <text:p text:style-name="P2"><text:bookmark text:name="__Fieldmark__2059_1664981921"/><text:bookmark text:name="__Fieldmark__1248_582033645"/><text:bookmark text:name="__Fieldmark__1248_58"/><field:fieldmark-start text:name="__Fieldmark__2276_322963876" field:type="vnd.oasis.opendocument.field.FORMTEXT"/><text:span text:style-name="T3">     </text:span><text:bookmark text:name="__Fieldmark__2059_16649819211"/><text:bookmark text:name="__Fieldmark__1248_581"/><field:fieldmark-end/></text:p>
          </table:table-cell>
          <table:table-cell table:style-name="Tableau2.B2" office:value-type="string">
            <text:p text:style-name="P2"><text:bookmark text:name="__Fieldmark__2066_1664981921"/><text:bookmark text:name="__Fieldmark__1258_582033645"/><text:bookmark text:name="__Fieldmark__1258_58"/><field:fieldmark-start text:name="__Fieldmark__2294_322963876" field:type="vnd.oasis.opendocument.field.FORMTEXT"/><text:span text:style-name="T3">     </text:span><text:bookmark text:name="__Fieldmark__2066_16649819211"/><text:bookmark text:name="__Fieldmark__1258_581"/><field:fieldmark-end/></text:p>
          </table:table-cell>
          <table:table-cell table:style-name="Tableau2.B2" office:value-type="string">
            <text:p text:style-name="P2"><text:bookmark text:name="Texte71"/><text:bookmark text:name="__Fieldmark__1270_582033645"/><text:bookmark text:name="__Fieldmark__1270_58"/><field:fieldmark-start text:name="__Fieldmark__2315_322963876" field:type="vnd.oasis.opendocument.field.FORMTEXT"/><text:bookmark-start text:name="Texte7111"/><text:span text:style-name="T3">     </text:span><text:bookmark-end text:name="Texte7111"/><text:bookmark text:name="Texte711"/><text:bookmark text:name="__Fieldmark__1270_581"/><field:fieldmark-end/></text:p>
          </table:table-cell>
          <table:table-cell table:style-name="Tableau2.B2" office:value-type="string">
            <text:p text:style-name="P2"><text:bookmark text:name="__Fieldmark__2082_1664981921"/><text:bookmark text:name="__Fieldmark__1280_582033645"/><text:bookmark text:name="__Fieldmark__1280_58"/><field:fieldmark-start text:name="__Fieldmark__2333_322963876" field:type="vnd.oasis.opendocument.field.FORMTEXT"/><text:span text:style-name="T3">     </text:span><text:bookmark text:name="__Fieldmark__2082_16649819211"/><text:bookmark text:name="__Fieldmark__1280_581"/><field:fieldmark-end/></text:p>
          </table:table-cell>
          <table:table-cell table:style-name="Tableau2.B2" office:value-type="string">
            <text:p text:style-name="P2"><text:bookmark text:name="Texte129"/><text:bookmark text:name="__Fieldmark__1290_582033645"/><text:bookmark text:name="__Fieldmark__1290_58"/><field:fieldmark-start text:name="__Fieldmark__2351_322963876" field:type="vnd.oasis.opendocument.field.FORMTEXT"/><text:span text:style-name="T3">     </text:span><text:bookmark text:name="Texte1291"/><text:bookmark text:name="__Fieldmark__1290_581"/><field:fieldmark-end/></text:p>
          </table:table-cell>
          <table:table-cell table:style-name="Tableau2.B2" office:value-type="string">
            <text:p text:style-name="P2"><text:bookmark text:name="Texte156"/><text:bookmark text:name="__Fieldmark__1300_582033645"/><text:bookmark text:name="__Fieldmark__1300_58"/><field:fieldmark-start text:name="__Fieldmark__2369_322963876" field:type="vnd.oasis.opendocument.field.FORMTEXT"/><text:span text:style-name="T3">     </text:span><text:bookmark text:name="Texte1561"/><text:bookmark text:name="__Fieldmark__1300_581"/><field:fieldmark-end/></text:p>
          </table:table-cell>
          <table:table-cell table:style-name="Tableau2.B2" office:value-type="string">
            <text:p text:style-name="P2"><text:bookmark text:name="Texte183"/><text:bookmark text:name="__Fieldmark__1312_582033645"/><text:bookmark text:name="__Fieldmark__1312_58"/><field:fieldmark-start text:name="__Fieldmark__2390_322963876" field:type="vnd.oasis.opendocument.field.FORMTEXT"/><text:bookmark-start text:name="Texte18311"/><text:span text:style-name="T3">     </text:span><text:bookmark-end text:name="Texte18311"/><text:bookmark text:name="Texte1831"/><text:bookmark text:name="__Fieldmark__1312_581"/><field:fieldmark-end/></text:p>
          </table:table-cell>
          <table:table-cell table:style-name="Tableau2.B2" office:value-type="string">
            <text:p text:style-name="P2"><text:bookmark text:name="Texte212"/><text:bookmark text:name="__Fieldmark__1324_582033645"/><text:bookmark text:name="__Fieldmark__1324_58"/><field:fieldmark-start text:name="__Fieldmark__2411_322963876" field:type="vnd.oasis.opendocument.field.FORMTEXT"/><text:bookmark-start text:name="Texte21211"/><text:span text:style-name="T3">     </text:span><text:bookmark-end text:name="Texte21211"/><text:bookmark text:name="Texte2121"/><text:bookmark text:name="__Fieldmark__1324_581"/><field:fieldmark-end/></text:p>
          </table:table-cell>
          <table:table-cell table:style-name="Tableau2.B2" office:value-type="string">
            <text:p text:style-name="P2"><text:bookmark text:name="Texte240"/><text:bookmark text:name="__Fieldmark__1336_582033645"/><text:bookmark text:name="__Fieldmark__1336_58"/><field:fieldmark-start text:name="__Fieldmark__2432_322963876" field:type="vnd.oasis.opendocument.field.FORMTEXT"/><text:bookmark-start text:name="Texte24011"/><text:span text:style-name="T3">     </text:span><text:bookmark-end text:name="Texte24011"/><text:bookmark text:name="Texte2401"/><text:bookmark text:name="__Fieldmark__1336_581"/><field:fieldmark-end/></text:p>
          </table:table-cell>
          <table:table-cell table:style-name="Tableau2.B2" office:value-type="string">
            <text:p text:style-name="P4"><text:bookmark text:name="Texte270"/><text:bookmark text:name="__Fieldmark__1348_582033645"/><text:bookmark text:name="__Fieldmark__1348_58"/><field:fieldmark-start text:name="__Fieldmark__2453_322963876" field:type="vnd.oasis.opendocument.field.FORMTEXT"/><text:bookmark-start text:name="Texte27011"/><text:span text:style-name="T3">     </text:span><text:bookmark-end text:name="Texte27011"/><text:bookmark text:name="Texte2701"/><text:bookmark text:name="__Fieldmark__1348_581"/><field:fieldmark-end/></text:p>
          </table:table-cell>
          <table:table-cell table:style-name="Tableau2.B2" office:value-type="string">
            <text:p text:style-name="P4"><text:bookmark text:name="__Fieldmark__2139_1664981921"/><text:bookmark text:name="__Fieldmark__1358_582033645"/><text:bookmark text:name="__Fieldmark__1358_58"/><field:fieldmark-start text:name="__Fieldmark__2471_322963876" field:type="vnd.oasis.opendocument.field.FORMTEXT"/><text:span text:style-name="T3">     </text:span><text:bookmark text:name="__Fieldmark__2139_16649819211"/><text:bookmark text:name="__Fieldmark__1358_581"/><field:fieldmark-end/></text:p>
          </table:table-cell>
        </table:table-row>
        <table:table-row table:style-name="Tableau2.14">
          <table:table-cell table:style-name="Tableau2.A1" office:value-type="string">
            <text:p text:style-name="P2"><text:bookmark text:name="__Fieldmark__2146_1664981921"/><text:bookmark text:name="__Fieldmark__1368_582033645"/><text:bookmark text:name="__Fieldmark__1368_58"/><field:fieldmark-start text:name="__Fieldmark__2489_322963876" field:type="vnd.oasis.opendocument.field.FORMTEXT"/><text:span text:style-name="T3">     </text:span><text:bookmark text:name="__Fieldmark__2146_16649819211"/><text:bookmark text:name="__Fieldmark__1368_581"/><field:fieldmark-end/></text:p>
          </table:table-cell>
          <table:table-cell table:style-name="Tableau2.B2" office:value-type="string">
            <text:p text:style-name="P2"><text:bookmark text:name="__Fieldmark__2153_1664981921"/><text:bookmark text:name="__Fieldmark__1378_582033645"/><text:bookmark text:name="__Fieldmark__1378_58"/><field:fieldmark-start text:name="__Fieldmark__2507_322963876" field:type="vnd.oasis.opendocument.field.FORMTEXT"/><text:span text:style-name="T3">     </text:span><text:bookmark text:name="__Fieldmark__2153_16649819211"/><text:bookmark text:name="__Fieldmark__1378_581"/><field:fieldmark-end/></text:p>
          </table:table-cell>
          <table:table-cell table:style-name="Tableau2.B2" office:value-type="string">
            <text:p text:style-name="P2"><text:bookmark text:name="Texte73"/><text:bookmark text:name="__Fieldmark__1390_582033645"/><text:bookmark text:name="__Fieldmark__1390_58"/><field:fieldmark-start text:name="__Fieldmark__2528_322963876" field:type="vnd.oasis.opendocument.field.FORMTEXT"/><text:bookmark-start text:name="Texte7311"/><text:span text:style-name="T3">     </text:span><text:bookmark-end text:name="Texte7311"/><text:bookmark text:name="Texte731"/><text:bookmark text:name="__Fieldmark__1390_581"/><field:fieldmark-end/></text:p>
          </table:table-cell>
          <table:table-cell table:style-name="Tableau2.B2" office:value-type="string">
            <text:p text:style-name="P2"><text:bookmark text:name="Texte74"/><text:bookmark text:name="__Fieldmark__1402_582033645"/><text:bookmark text:name="__Fieldmark__1402_58"/><field:fieldmark-start text:name="__Fieldmark__2549_322963876" field:type="vnd.oasis.opendocument.field.FORMTEXT"/><text:bookmark-start text:name="Texte7411"/><text:span text:style-name="T3">     </text:span><text:bookmark-end text:name="Texte7411"/><text:bookmark text:name="Texte741"/><text:bookmark text:name="__Fieldmark__1402_581"/><field:fieldmark-end/></text:p>
          </table:table-cell>
          <table:table-cell table:style-name="Tableau2.B2" office:value-type="string">
            <text:p text:style-name="P2"><text:bookmark text:name="Texte130"/><text:bookmark text:name="__Fieldmark__1412_582033645"/><text:bookmark text:name="__Fieldmark__1412_58"/><field:fieldmark-start text:name="__Fieldmark__2567_322963876" field:type="vnd.oasis.opendocument.field.FORMTEXT"/><text:span text:style-name="T3">     </text:span><text:bookmark text:name="Texte1301"/><text:bookmark text:name="__Fieldmark__1412_581"/><field:fieldmark-end/></text:p>
          </table:table-cell>
          <table:table-cell table:style-name="Tableau2.B2" office:value-type="string">
            <text:p text:style-name="P2"><text:bookmark text:name="Texte157"/><text:bookmark text:name="__Fieldmark__1422_582033645"/><text:bookmark text:name="__Fieldmark__1422_58"/><field:fieldmark-start text:name="__Fieldmark__2585_322963876" field:type="vnd.oasis.opendocument.field.FORMTEXT"/><text:span text:style-name="T3">     </text:span><text:bookmark text:name="Texte1571"/><text:bookmark text:name="__Fieldmark__1422_581"/><field:fieldmark-end/></text:p>
          </table:table-cell>
          <table:table-cell table:style-name="Tableau2.B2" office:value-type="string">
            <text:p text:style-name="P2"><text:bookmark text:name="Texte184"/><text:bookmark text:name="__Fieldmark__1434_582033645"/><text:bookmark text:name="__Fieldmark__1434_58"/><field:fieldmark-start text:name="__Fieldmark__2606_322963876" field:type="vnd.oasis.opendocument.field.FORMTEXT"/><text:bookmark-start text:name="Texte18411"/><text:span text:style-name="T3">     </text:span><text:bookmark-end text:name="Texte18411"/><text:bookmark text:name="Texte1841"/><text:bookmark text:name="__Fieldmark__1434_581"/><field:fieldmark-end/></text:p>
          </table:table-cell>
          <table:table-cell table:style-name="Tableau2.B2" office:value-type="string">
            <text:p text:style-name="P2"><text:bookmark text:name="Texte213"/><text:bookmark text:name="__Fieldmark__1446_582033645"/><text:bookmark text:name="__Fieldmark__1446_58"/><field:fieldmark-start text:name="__Fieldmark__2627_322963876" field:type="vnd.oasis.opendocument.field.FORMTEXT"/><text:bookmark-start text:name="Texte21311"/><text:span text:style-name="T3">     </text:span><text:bookmark-end text:name="Texte21311"/><text:bookmark text:name="Texte2131"/><text:bookmark text:name="__Fieldmark__1446_581"/><field:fieldmark-end/></text:p>
          </table:table-cell>
          <table:table-cell table:style-name="Tableau2.B2" office:value-type="string">
            <text:p text:style-name="P2"><text:bookmark text:name="Texte241"/><text:bookmark text:name="__Fieldmark__1458_582033645"/><text:bookmark text:name="__Fieldmark__1458_58"/><field:fieldmark-start text:name="__Fieldmark__2648_322963876" field:type="vnd.oasis.opendocument.field.FORMTEXT"/><text:bookmark-start text:name="Texte24111"/><text:span text:style-name="T3">     </text:span><text:bookmark-end text:name="Texte24111"/><text:bookmark text:name="Texte2411"/><text:bookmark text:name="__Fieldmark__1458_581"/><field:fieldmark-end/></text:p>
          </table:table-cell>
          <table:table-cell table:style-name="Tableau2.B2" office:value-type="string">
            <text:p text:style-name="P4"><text:bookmark text:name="__Fieldmark__2220_1664981921"/><text:bookmark text:name="__Fieldmark__1470_582033645"/><text:bookmark text:name="__Fieldmark__1470_58"/><field:fieldmark-start text:name="__Fieldmark__2669_322963876" field:type="vnd.oasis.opendocument.field.FORMTEXT"/><text:bookmark-start text:name="Texte2711"/><text:span text:style-name="T3">     </text:span><text:bookmark-end text:name="Texte2711"/><text:bookmark text:name="__Fieldmark__2220_16649819211"/><text:bookmark text:name="__Fieldmark__1470_581"/><field:fieldmark-end/></text:p>
          </table:table-cell>
          <table:table-cell table:style-name="Tableau2.B2" office:value-type="string">
            <text:p text:style-name="P4"><text:bookmark text:name="__Fieldmark__2228_1664981921"/><text:bookmark text:name="__Fieldmark__1480_582033645"/><text:bookmark text:name="__Fieldmark__1480_58"/><field:fieldmark-start text:name="__Fieldmark__2687_322963876" field:type="vnd.oasis.opendocument.field.FORMTEXT"/><text:span text:style-name="T3">     </text:span><text:bookmark text:name="__Fieldmark__2228_16649819211"/><text:bookmark text:name="__Fieldmark__1480_581"/><field:fieldmark-end/></text:p>
          </table:table-cell>
        </table:table-row>
        <table:table-row table:style-name="Tableau2.15">
          <table:table-cell table:style-name="Tableau2.A1" office:value-type="string">
            <text:p text:style-name="P2"><text:bookmark text:name="__Fieldmark__2235_1664981921"/><text:bookmark text:name="__Fieldmark__1490_582033645"/><text:bookmark text:name="__Fieldmark__1490_58"/><field:fieldmark-start text:name="__Fieldmark__2705_322963876" field:type="vnd.oasis.opendocument.field.FORMTEXT"/><text:span text:style-name="T3">     </text:span><text:bookmark text:name="__Fieldmark__2235_16649819211"/><text:bookmark text:name="__Fieldmark__1490_581"/><field:fieldmark-end/></text:p>
          </table:table-cell>
          <table:table-cell table:style-name="Tableau2.B2" office:value-type="string">
            <text:p text:style-name="P2"><text:bookmark text:name="__Fieldmark__2242_1664981921"/><text:bookmark text:name="__Fieldmark__1500_582033645"/><text:bookmark text:name="__Fieldmark__1500_58"/><field:fieldmark-start text:name="__Fieldmark__2723_322963876" field:type="vnd.oasis.opendocument.field.FORMTEXT"/><text:span text:style-name="T3">     </text:span><text:bookmark text:name="__Fieldmark__2242_16649819211"/><text:bookmark text:name="__Fieldmark__1500_581"/><field:fieldmark-end/></text:p>
          </table:table-cell>
          <table:table-cell table:style-name="Tableau2.B2" office:value-type="string">
            <text:p text:style-name="P2"><text:bookmark text:name="Texte77"/><text:bookmark text:name="__Fieldmark__1512_582033645"/><text:bookmark text:name="__Fieldmark__1512_58"/><field:fieldmark-start text:name="__Fieldmark__2744_322963876" field:type="vnd.oasis.opendocument.field.FORMTEXT"/><text:bookmark-start text:name="Texte7711"/><text:span text:style-name="T3">     </text:span><text:bookmark-end text:name="Texte7711"/><text:bookmark text:name="Texte771"/><text:bookmark text:name="__Fieldmark__1512_581"/><field:fieldmark-end/></text:p>
          </table:table-cell>
          <table:table-cell table:style-name="Tableau2.B2" office:value-type="string">
            <text:p text:style-name="P2"><text:bookmark text:name="Texte75"/><text:bookmark text:name="__Fieldmark__1524_582033645"/><text:bookmark text:name="__Fieldmark__1524_58"/><field:fieldmark-start text:name="__Fieldmark__2765_322963876" field:type="vnd.oasis.opendocument.field.FORMTEXT"/><text:bookmark-start text:name="Texte7511"/><text:span text:style-name="T3">     </text:span><text:bookmark-end text:name="Texte7511"/><text:bookmark text:name="Texte751"/><text:bookmark text:name="__Fieldmark__1524_581"/><field:fieldmark-end/></text:p>
          </table:table-cell>
          <table:table-cell table:style-name="Tableau2.B2" office:value-type="string">
            <text:p text:style-name="P2"><text:bookmark text:name="__Fieldmark__2267_1664981921"/><text:bookmark text:name="__Fieldmark__1534_582033645"/><text:bookmark text:name="__Fieldmark__1534_58"/><field:fieldmark-start text:name="__Fieldmark__2783_322963876" field:type="vnd.oasis.opendocument.field.FORMTEXT"/><text:span text:style-name="T3">     </text:span><text:bookmark text:name="__Fieldmark__2267_16649819211"/><text:bookmark text:name="__Fieldmark__1534_581"/><field:fieldmark-end/></text:p>
          </table:table-cell>
          <table:table-cell table:style-name="Tableau2.B2" office:value-type="string">
            <text:p text:style-name="P2"><text:bookmark text:name="Texte158"/><text:bookmark text:name="__Fieldmark__1544_582033645"/><text:bookmark text:name="__Fieldmark__1544_58"/><field:fieldmark-start text:name="__Fieldmark__2801_322963876" field:type="vnd.oasis.opendocument.field.FORMTEXT"/><text:span text:style-name="T3">     </text:span><text:bookmark text:name="Texte1581"/><text:bookmark text:name="__Fieldmark__1544_581"/><field:fieldmark-end/></text:p>
          </table:table-cell>
          <table:table-cell table:style-name="Tableau2.B2" office:value-type="string">
            <text:p text:style-name="P2"><text:bookmark text:name="Texte185"/><text:bookmark text:name="__Fieldmark__1556_582033645"/><text:bookmark text:name="__Fieldmark__1556_58"/><field:fieldmark-start text:name="__Fieldmark__2822_322963876" field:type="vnd.oasis.opendocument.field.FORMTEXT"/><text:bookmark-start text:name="Texte18511"/><text:span text:style-name="T3">     </text:span><text:bookmark-end text:name="Texte18511"/><text:bookmark text:name="Texte1851"/><text:bookmark text:name="__Fieldmark__1556_581"/><field:fieldmark-end/></text:p>
          </table:table-cell>
          <table:table-cell table:style-name="Tableau2.B2" office:value-type="string">
            <text:p text:style-name="P2"><text:bookmark text:name="Texte214"/><text:bookmark text:name="__Fieldmark__1568_582033645"/><text:bookmark text:name="__Fieldmark__1568_58"/><field:fieldmark-start text:name="__Fieldmark__2843_322963876" field:type="vnd.oasis.opendocument.field.FORMTEXT"/><text:bookmark-start text:name="Texte21411"/><text:span text:style-name="T3">     </text:span><text:bookmark-end text:name="Texte21411"/><text:bookmark text:name="Texte2141"/><text:bookmark text:name="__Fieldmark__1568_581"/><field:fieldmark-end/></text:p>
          </table:table-cell>
          <table:table-cell table:style-name="Tableau2.B2" office:value-type="string">
            <text:p text:style-name="P2"><text:bookmark text:name="Texte242"/><text:bookmark text:name="__Fieldmark__1580_582033645"/><text:bookmark text:name="__Fieldmark__1580_58"/><field:fieldmark-start text:name="__Fieldmark__2864_322963876" field:type="vnd.oasis.opendocument.field.FORMTEXT"/><text:bookmark-start text:name="Texte24211"/><text:span text:style-name="T3">     </text:span><text:bookmark-end text:name="Texte24211"/><text:bookmark text:name="Texte2421"/><text:bookmark text:name="__Fieldmark__1580_581"/><field:fieldmark-end/></text:p>
          </table:table-cell>
          <table:table-cell table:style-name="Tableau2.B2" office:value-type="string">
            <text:p text:style-name="P4"><text:bookmark text:name="Texte272"/><text:bookmark text:name="__Fieldmark__1592_582033645"/><text:bookmark text:name="__Fieldmark__1592_58"/><field:fieldmark-start text:name="__Fieldmark__2885_322963876" field:type="vnd.oasis.opendocument.field.FORMTEXT"/><text:bookmark-start text:name="Texte27211"/><text:span text:style-name="T3">     </text:span><text:bookmark-end text:name="Texte27211"/><text:bookmark text:name="Texte2721"/><text:bookmark text:name="__Fieldmark__1592_581"/><field:fieldmark-end/></text:p>
          </table:table-cell>
          <table:table-cell table:style-name="Tableau2.B2" office:value-type="string">
            <text:p text:style-name="P4"><text:bookmark text:name="__Fieldmark__2317_1664981921"/><text:bookmark text:name="__Fieldmark__1602_582033645"/><text:bookmark text:name="__Fieldmark__1602_58"/><field:fieldmark-start text:name="__Fieldmark__2903_322963876" field:type="vnd.oasis.opendocument.field.FORMTEXT"/><text:span text:style-name="T3">     </text:span><text:bookmark text:name="__Fieldmark__2317_16649819211"/><text:bookmark text:name="__Fieldmark__1602_581"/><field:fieldmark-end/></text:p>
          </table:table-cell>
        </table:table-row>
        <table:table-row table:style-name="Tableau2.8">
          <table:table-cell table:style-name="Tableau2.A1" office:value-type="string">
            <text:p text:style-name="P2"><text:bookmark text:name="__Fieldmark__2324_1664981921"/><text:bookmark text:name="__Fieldmark__1612_582033645"/><text:bookmark text:name="__Fieldmark__1612_58"/><field:fieldmark-start text:name="__Fieldmark__2921_322963876" field:type="vnd.oasis.opendocument.field.FORMTEXT"/><text:span text:style-name="T3">     </text:span><text:bookmark text:name="__Fieldmark__2324_16649819211"/><text:bookmark text:name="__Fieldmark__1612_581"/><field:fieldmark-end/></text:p>
          </table:table-cell>
          <table:table-cell table:style-name="Tableau2.B2" office:value-type="string">
            <text:p text:style-name="P2"><text:bookmark text:name="__Fieldmark__2331_1664981921"/><text:bookmark text:name="__Fieldmark__1622_582033645"/><text:bookmark text:name="__Fieldmark__1622_58"/><field:fieldmark-start text:name="__Fieldmark__2939_322963876" field:type="vnd.oasis.opendocument.field.FORMTEXT"/><text:span text:style-name="T3">     </text:span><text:bookmark text:name="__Fieldmark__2331_16649819211"/><text:bookmark text:name="__Fieldmark__1622_581"/><field:fieldmark-end/></text:p>
          </table:table-cell>
          <table:table-cell table:style-name="Tableau2.B2" office:value-type="string">
            <text:p text:style-name="P2"><text:bookmark text:name="__Fieldmark__2338_1664981921"/><text:bookmark text:name="__Fieldmark__1632_582033645"/><text:bookmark text:name="__Fieldmark__1632_58"/><field:fieldmark-start text:name="__Fieldmark__2957_322963876" field:type="vnd.oasis.opendocument.field.FORMTEXT"/><text:span text:style-name="T3">     </text:span><text:bookmark text:name="__Fieldmark__2338_16649819211"/><text:bookmark text:name="__Fieldmark__1632_581"/><field:fieldmark-end/></text:p>
          </table:table-cell>
          <table:table-cell table:style-name="Tableau2.B2" office:value-type="string">
            <text:p text:style-name="P2"><text:bookmark text:name="__Fieldmark__2345_1664981921"/><text:bookmark text:name="__Fieldmark__1642_582033645"/><text:bookmark text:name="__Fieldmark__1642_58"/><field:fieldmark-start text:name="__Fieldmark__2975_322963876" field:type="vnd.oasis.opendocument.field.FORMTEXT"/><text:span text:style-name="T3">     </text:span><text:bookmark text:name="__Fieldmark__2345_16649819211"/><text:bookmark text:name="__Fieldmark__1642_581"/><field:fieldmark-end/></text:p>
          </table:table-cell>
          <table:table-cell table:style-name="Tableau2.B2" office:value-type="string">
            <text:p text:style-name="P2"><text:bookmark text:name="__Fieldmark__2352_1664981921"/><text:bookmark text:name="__Fieldmark__1652_582033645"/><text:bookmark text:name="__Fieldmark__1652_58"/><field:fieldmark-start text:name="__Fieldmark__2993_322963876" field:type="vnd.oasis.opendocument.field.FORMTEXT"/><text:span text:style-name="T3">     </text:span><text:bookmark text:name="__Fieldmark__2352_16649819211"/><text:bookmark text:name="__Fieldmark__1652_581"/><field:fieldmark-end/></text:p>
          </table:table-cell>
          <table:table-cell table:style-name="Tableau2.B2" office:value-type="string">
            <text:p text:style-name="P2"><text:bookmark text:name="__Fieldmark__2359_1664981921"/><text:bookmark text:name="__Fieldmark__1662_582033645"/><text:bookmark text:name="__Fieldmark__1662_58"/><field:fieldmark-start text:name="__Fieldmark__3011_322963876" field:type="vnd.oasis.opendocument.field.FORMTEXT"/><text:span text:style-name="T3">     </text:span><text:bookmark text:name="__Fieldmark__2359_16649819211"/><text:bookmark text:name="__Fieldmark__1662_581"/><field:fieldmark-end/></text:p>
          </table:table-cell>
          <table:table-cell table:style-name="Tableau2.B2" office:value-type="string">
            <text:p text:style-name="P2"><text:bookmark text:name="__Fieldmark__2366_1664981921"/><text:bookmark text:name="__Fieldmark__1672_582033645"/><text:bookmark text:name="__Fieldmark__1672_58"/><field:fieldmark-start text:name="__Fieldmark__3029_322963876" field:type="vnd.oasis.opendocument.field.FORMTEXT"/><text:span text:style-name="T3">     </text:span><text:bookmark text:name="__Fieldmark__2366_16649819211"/><text:bookmark text:name="__Fieldmark__1672_581"/><field:fieldmark-end/></text:p>
          </table:table-cell>
          <table:table-cell table:style-name="Tableau2.B2" office:value-type="string">
            <text:p text:style-name="P2"><text:bookmark text:name="__Fieldmark__2373_1664981921"/><text:bookmark text:name="__Fieldmark__1682_582033645"/><text:bookmark text:name="__Fieldmark__1682_58"/><field:fieldmark-start text:name="__Fieldmark__3047_322963876" field:type="vnd.oasis.opendocument.field.FORMTEXT"/><text:span text:style-name="T3">     </text:span><text:bookmark text:name="__Fieldmark__2373_16649819211"/><text:bookmark text:name="__Fieldmark__1682_581"/><field:fieldmark-end/></text:p>
          </table:table-cell>
          <table:table-cell table:style-name="Tableau2.B2" office:value-type="string">
            <text:p text:style-name="P2"><text:bookmark text:name="__Fieldmark__2380_1664981921"/><text:bookmark text:name="__Fieldmark__1692_582033645"/><text:bookmark text:name="__Fieldmark__1692_58"/><field:fieldmark-start text:name="__Fieldmark__3065_322963876" field:type="vnd.oasis.opendocument.field.FORMTEXT"/><text:span text:style-name="T3">     </text:span><text:bookmark text:name="__Fieldmark__2380_16649819211"/><text:bookmark text:name="__Fieldmark__1692_581"/><field:fieldmark-end/></text:p>
          </table:table-cell>
          <table:table-cell table:style-name="Tableau2.B2" office:value-type="string">
            <text:p text:style-name="P4"><text:bookmark text:name="__Fieldmark__2387_1664981921"/><text:bookmark text:name="__Fieldmark__1702_582033645"/><text:bookmark text:name="__Fieldmark__1702_58"/><field:fieldmark-start text:name="__Fieldmark__3083_322963876" field:type="vnd.oasis.opendocument.field.FORMTEXT"/><text:span text:style-name="T3">     </text:span><text:bookmark text:name="__Fieldmark__2387_16649819211"/><text:bookmark text:name="__Fieldmark__1702_581"/><field:fieldmark-end/></text:p>
          </table:table-cell>
          <table:table-cell table:style-name="Tableau2.B2" office:value-type="string">
            <text:p text:style-name="P4"><text:bookmark text:name="__Fieldmark__2394_1664981921"/><text:bookmark text:name="__Fieldmark__1712_582033645"/><text:bookmark text:name="__Fieldmark__1712_58"/><field:fieldmark-start text:name="__Fieldmark__3101_322963876" field:type="vnd.oasis.opendocument.field.FORMTEXT"/><text:span text:style-name="T3">     </text:span><text:bookmark text:name="__Fieldmark__2394_16649819211"/><text:bookmark text:name="__Fieldmark__1712_581"/><field:fieldmark-end/></text:p>
          </table:table-cell>
        </table:table-row>
        <table:table-row table:style-name="Tableau2.17">
          <table:table-cell table:style-name="Tableau2.A1" office:value-type="string">
            <text:p text:style-name="P2"><text:bookmark text:name="__Fieldmark__2401_1664981921"/><text:bookmark text:name="__Fieldmark__1722_582033645"/><text:bookmark text:name="__Fieldmark__1722_58"/><field:fieldmark-start text:name="__Fieldmark__3119_322963876" field:type="vnd.oasis.opendocument.field.FORMTEXT"/><text:span text:style-name="T3">     </text:span><text:bookmark text:name="__Fieldmark__2401_16649819211"/><text:bookmark text:name="__Fieldmark__1722_581"/><field:fieldmark-end/></text:p>
          </table:table-cell>
          <table:table-cell table:style-name="Tableau2.B2" office:value-type="string">
            <text:p text:style-name="P2"><text:bookmark text:name="__Fieldmark__2408_1664981921"/><text:bookmark text:name="__Fieldmark__1732_582033645"/><text:bookmark text:name="__Fieldmark__1732_58"/><field:fieldmark-start text:name="__Fieldmark__3137_322963876" field:type="vnd.oasis.opendocument.field.FORMTEXT"/><text:span text:style-name="T3">     </text:span><text:bookmark text:name="__Fieldmark__2408_16649819211"/><text:bookmark text:name="__Fieldmark__1732_581"/><field:fieldmark-end/></text:p>
          </table:table-cell>
          <table:table-cell table:style-name="Tableau2.B2" office:value-type="string">
            <text:p text:style-name="P2"><text:bookmark text:name="__Fieldmark__2415_1664981921"/><text:bookmark text:name="__Fieldmark__1742_582033645"/><text:bookmark text:name="__Fieldmark__1742_58"/><field:fieldmark-start text:name="__Fieldmark__3155_322963876" field:type="vnd.oasis.opendocument.field.FORMTEXT"/><text:span text:style-name="T3">     </text:span><text:bookmark text:name="__Fieldmark__2415_16649819211"/><text:bookmark text:name="__Fieldmark__1742_581"/><field:fieldmark-end/></text:p>
          </table:table-cell>
          <table:table-cell table:style-name="Tableau2.B2" office:value-type="string">
            <text:p text:style-name="P2"><text:bookmark text:name="__Fieldmark__2422_1664981921"/><text:bookmark text:name="__Fieldmark__1752_582033645"/><text:bookmark text:name="__Fieldmark__1752_58"/><field:fieldmark-start text:name="__Fieldmark__3173_322963876" field:type="vnd.oasis.opendocument.field.FORMTEXT"/><text:span text:style-name="T3">     </text:span><text:bookmark text:name="__Fieldmark__2422_16649819211"/><text:bookmark text:name="__Fieldmark__1752_581"/><field:fieldmark-end/></text:p>
          </table:table-cell>
          <table:table-cell table:style-name="Tableau2.B2" office:value-type="string">
            <text:p text:style-name="P2"><text:bookmark text:name="__Fieldmark__2429_1664981921"/><text:bookmark text:name="__Fieldmark__1762_582033645"/><text:bookmark text:name="__Fieldmark__1762_58"/><field:fieldmark-start text:name="__Fieldmark__3191_322963876" field:type="vnd.oasis.opendocument.field.FORMTEXT"/><text:span text:style-name="T3">     </text:span><text:bookmark text:name="__Fieldmark__2429_16649819211"/><text:bookmark text:name="__Fieldmark__1762_581"/><field:fieldmark-end/></text:p>
          </table:table-cell>
          <table:table-cell table:style-name="Tableau2.B2" office:value-type="string">
            <text:p text:style-name="P2"><text:bookmark text:name="__Fieldmark__2436_1664981921"/><text:bookmark text:name="__Fieldmark__1772_582033645"/><text:bookmark text:name="__Fieldmark__1772_58"/><field:fieldmark-start text:name="__Fieldmark__3209_322963876" field:type="vnd.oasis.opendocument.field.FORMTEXT"/><text:span text:style-name="T3">     </text:span><text:bookmark text:name="__Fieldmark__2436_16649819211"/><text:bookmark text:name="__Fieldmark__1772_581"/><field:fieldmark-end/></text:p>
          </table:table-cell>
          <table:table-cell table:style-name="Tableau2.B2" office:value-type="string">
            <text:p text:style-name="P2"><text:bookmark text:name="__Fieldmark__2443_1664981921"/><text:bookmark text:name="__Fieldmark__1782_582033645"/><text:bookmark text:name="__Fieldmark__1782_58"/><field:fieldmark-start text:name="__Fieldmark__3227_322963876" field:type="vnd.oasis.opendocument.field.FORMTEXT"/><text:span text:style-name="T3">     </text:span><text:bookmark text:name="__Fieldmark__2443_16649819211"/><text:bookmark text:name="__Fieldmark__1782_581"/><field:fieldmark-end/></text:p>
          </table:table-cell>
          <table:table-cell table:style-name="Tableau2.B2" office:value-type="string">
            <text:p text:style-name="P2"><text:bookmark text:name="__Fieldmark__2450_1664981921"/><text:bookmark text:name="__Fieldmark__1792_582033645"/><text:bookmark text:name="__Fieldmark__1792_58"/><field:fieldmark-start text:name="__Fieldmark__3245_322963876" field:type="vnd.oasis.opendocument.field.FORMTEXT"/><text:span text:style-name="T3">     </text:span><text:bookmark text:name="__Fieldmark__2450_16649819211"/><text:bookmark text:name="__Fieldmark__1792_581"/><field:fieldmark-end/></text:p>
          </table:table-cell>
          <table:table-cell table:style-name="Tableau2.B2" office:value-type="string">
            <text:p text:style-name="P2"><text:bookmark text:name="__Fieldmark__2457_1664981921"/><text:bookmark text:name="__Fieldmark__1802_582033645"/><text:bookmark text:name="__Fieldmark__1802_58"/><field:fieldmark-start text:name="__Fieldmark__3263_322963876" field:type="vnd.oasis.opendocument.field.FORMTEXT"/><text:span text:style-name="T3">     </text:span><text:bookmark text:name="__Fieldmark__2457_16649819211"/><text:bookmark text:name="__Fieldmark__1802_581"/><field:fieldmark-end/></text:p>
          </table:table-cell>
          <table:table-cell table:style-name="Tableau2.B2" office:value-type="string">
            <text:p text:style-name="P4"><text:bookmark text:name="__Fieldmark__2464_1664981921"/><text:bookmark text:name="__Fieldmark__1812_582033645"/><text:bookmark text:name="__Fieldmark__1812_58"/><field:fieldmark-start text:name="__Fieldmark__3281_322963876" field:type="vnd.oasis.opendocument.field.FORMTEXT"/><text:span text:style-name="T3">     </text:span><text:bookmark text:name="__Fieldmark__2464_16649819211"/><text:bookmark text:name="__Fieldmark__1812_581"/><field:fieldmark-end/></text:p>
          </table:table-cell>
          <table:table-cell table:style-name="Tableau2.B2" office:value-type="string">
            <text:p text:style-name="P4"><text:bookmark text:name="__Fieldmark__2471_1664981921"/><text:bookmark text:name="__Fieldmark__1822_582033645"/><text:bookmark text:name="__Fieldmark__1822_58"/><field:fieldmark-start text:name="__Fieldmark__3299_322963876" field:type="vnd.oasis.opendocument.field.FORMTEXT"/><text:span text:style-name="T3">     </text:span><text:bookmark text:name="__Fieldmark__2471_16649819211"/><text:bookmark text:name="__Fieldmark__1822_581"/><field:fieldmark-end/></text:p>
          </table:table-cell>
        </table:table-row>
        <table:table-row table:style-name="Tableau2.18">
          <table:table-cell table:style-name="Tableau2.A1" office:value-type="string">
            <text:p text:style-name="P7">TOTAL</text:p>
          </table:table-cell>
          <table:table-cell table:style-name="Tableau2.B2" office:value-type="string">
            <text:p text:style-name="P2"><text:bookmark text:name="__Fieldmark__2479_1664981921"/><text:bookmark text:name="__Fieldmark__1833_582033645"/><text:bookmark text:name="__Fieldmark__1833_58"/><field:fieldmark-start text:name="__Fieldmark__3322_322963876" field:type="vnd.oasis.opendocument.field.FORMTEXT"/><text:span text:style-name="T3">     </text:span><text:bookmark text:name="__Fieldmark__2479_16649819211"/><text:bookmark text:name="__Fieldmark__1833_581"/><field:fieldmark-end/></text:p>
          </table:table-cell>
          <table:table-cell table:style-name="Tableau2.B2" office:value-type="string">
            <text:p text:style-name="P2"><text:bookmark text:name="__Fieldmark__2486_1664981921"/><text:bookmark text:name="__Fieldmark__1843_582033645"/><text:bookmark text:name="__Fieldmark__1843_58"/><field:fieldmark-start text:name="__Fieldmark__3340_322963876" field:type="vnd.oasis.opendocument.field.FORMTEXT"/><text:span text:style-name="T3">     </text:span><text:bookmark text:name="__Fieldmark__2486_16649819211"/><text:bookmark text:name="__Fieldmark__1843_581"/><field:fieldmark-end/></text:p>
          </table:table-cell>
          <table:table-cell table:style-name="Tableau2.B2" office:value-type="string">
            <text:p text:style-name="P2"><text:bookmark text:name="__Fieldmark__2493_1664981921"/><text:bookmark text:name="__Fieldmark__1853_582033645"/><text:bookmark text:name="__Fieldmark__1853_58"/><field:fieldmark-start text:name="__Fieldmark__3358_322963876" field:type="vnd.oasis.opendocument.field.FORMTEXT"/><text:span text:style-name="T3">     </text:span><text:bookmark text:name="__Fieldmark__2493_16649819211"/><text:bookmark text:name="__Fieldmark__1853_581"/><field:fieldmark-end/></text:p>
          </table:table-cell>
          <table:table-cell table:style-name="Tableau2.B2" office:value-type="string">
            <text:p text:style-name="P2"><text:bookmark text:name="__Fieldmark__2500_1664981921"/><text:bookmark text:name="__Fieldmark__1863_582033645"/><text:bookmark text:name="__Fieldmark__1863_58"/><field:fieldmark-start text:name="__Fieldmark__3376_322963876" field:type="vnd.oasis.opendocument.field.FORMTEXT"/><text:span text:style-name="T3">     </text:span><text:bookmark text:name="__Fieldmark__2500_16649819211"/><text:bookmark text:name="__Fieldmark__1863_581"/><field:fieldmark-end/></text:p>
          </table:table-cell>
          <table:table-cell table:style-name="Tableau2.B2" office:value-type="string">
            <text:p text:style-name="P2"><text:bookmark text:name="__Fieldmark__2507_1664981921"/><text:bookmark text:name="__Fieldmark__1873_582033645"/><text:bookmark text:name="__Fieldmark__1873_58"/><field:fieldmark-start text:name="__Fieldmark__3394_322963876" field:type="vnd.oasis.opendocument.field.FORMTEXT"/><text:span text:style-name="T3">     </text:span><text:bookmark text:name="__Fieldmark__2507_16649819211"/><text:bookmark text:name="__Fieldmark__1873_581"/><field:fieldmark-end/></text:p>
          </table:table-cell>
          <table:table-cell table:style-name="Tableau2.B2" office:value-type="string">
            <text:p text:style-name="P2"><text:bookmark text:name="__Fieldmark__2514_1664981921"/><text:bookmark text:name="__Fieldmark__1883_582033645"/><text:bookmark text:name="__Fieldmark__1883_58"/><field:fieldmark-start text:name="__Fieldmark__3412_322963876" field:type="vnd.oasis.opendocument.field.FORMTEXT"/><text:span text:style-name="T3">     </text:span><text:bookmark text:name="__Fieldmark__2514_16649819211"/><text:bookmark text:name="__Fieldmark__1883_581"/><field:fieldmark-end/></text:p>
          </table:table-cell>
          <table:table-cell table:style-name="Tableau2.B2" office:value-type="string">
            <text:p text:style-name="P2"><text:bookmark text:name="__Fieldmark__2521_1664981921"/><text:bookmark text:name="__Fieldmark__1893_582033645"/><text:bookmark text:name="__Fieldmark__1893_58"/><field:fieldmark-start text:name="__Fieldmark__3430_322963876" field:type="vnd.oasis.opendocument.field.FORMTEXT"/><text:span text:style-name="T3">     </text:span><text:bookmark text:name="__Fieldmark__2521_16649819211"/><text:bookmark text:name="__Fieldmark__1893_581"/><field:fieldmark-end/></text:p>
          </table:table-cell>
          <table:table-cell table:style-name="Tableau2.B2" office:value-type="string">
            <text:p text:style-name="P2"><text:bookmark text:name="__Fieldmark__2528_1664981921"/><text:bookmark text:name="__Fieldmark__1903_582033645"/><text:bookmark text:name="__Fieldmark__1903_58"/><field:fieldmark-start text:name="__Fieldmark__3448_322963876" field:type="vnd.oasis.opendocument.field.FORMTEXT"/><text:span text:style-name="T3">     </text:span><text:bookmark text:name="__Fieldmark__2528_16649819211"/><text:bookmark text:name="__Fieldmark__1903_581"/><field:fieldmark-end/></text:p>
          </table:table-cell>
          <table:table-cell table:style-name="Tableau2.B2" office:value-type="string">
            <text:p text:style-name="P4"><text:bookmark text:name="__Fieldmark__2535_1664981921"/><text:bookmark text:name="__Fieldmark__1913_582033645"/><text:bookmark text:name="__Fieldmark__1913_58"/><field:fieldmark-start text:name="__Fieldmark__3466_322963876" field:type="vnd.oasis.opendocument.field.FORMTEXT"/><text:span text:style-name="T3">     </text:span><text:bookmark text:name="__Fieldmark__2535_16649819211"/><text:bookmark text:name="__Fieldmark__1913_581"/><field:fieldmark-end/></text:p>
          </table:table-cell>
          <table:table-cell table:style-name="Tableau2.B2" office:value-type="string">
            <text:p text:style-name="P4"><text:bookmark text:name="__Fieldmark__2542_1664981921"/><text:bookmark text:name="__Fieldmark__1923_582033645"/><text:bookmark text:name="__Fieldmark__1923_58"/><field:fieldmark-start text:name="__Fieldmark__3484_322963876" field:type="vnd.oasis.opendocument.field.FORMTEXT"/><text:span text:style-name="T3">     </text:span><text:bookmark text:name="__Fieldmark__2542_16649819211"/><text:bookmark text:name="__Fieldmark__1923_581"/><field:fieldmark-end/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G Times (W1)" svg:font-family="'CG Times (W1)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utura Light" svg:font-family="'Futura Ligh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fr" fo:country="FR" style:letter-kerning="true" style:font-name-asian="Calibri1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fr" fo:country="FR" style:letter-kerning="true" style:font-name-asian="Calibri1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fo:hyphenation-ladder-count="no-limit" style:writing-mode="lr-tb"/>
      <style:text-properties fo:color="#00000a" style:font-name="Calibri" fo:font-family="Calibri" style:font-family-generic="roman" style:font-pitch="variable" fo:font-size="11pt" fo:language="fr" fo:country="FR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List" style:family="paragraph" style:parent-style-name="Text_20_body" style:default-outline-level="" style:class="list">
      <style:text-properties style:font-size-asian="12pt" style:font-name-complex="Mangal1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loext:contextual-spacing="false" fo:keep-together="always" fo:keep-with-next="always"/>
      <style:text-properties fo:color="#365f91" style:font-name="Cambria" fo:font-family="Cambria" style:font-family-generic="roman" style:font-pitch="variable" fo:font-size="14pt" fo:font-weight="bold" style:font-name-asian="Calibri1" style:font-family-asian="Calibri" style:font-family-generic-asian="system" style:font-pitch-asian="variable" style:font-size-asian="14pt" style:font-weight-asian="bold" style:font-name-complex="Tahoma1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mbria" fo:font-family="Cambria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Tahoma1" style:font-family-complex="Tahoma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mbria" fo:font-family="Cambria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Tahoma1" style:font-family-complex="Tahoma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mbria" fo:font-family="Cambria" style:font-family-generic="roman" style:font-pitch="variable" fo:font-style="italic" fo:font-weight="bold" style:font-name-asian="Calibri1" style:font-family-asian="Calibri" style:font-family-generic-asian="system" style:font-pitch-asian="variable" style:font-style-asian="italic" style:font-weight-asian="bold" style:font-name-complex="Tahoma1" style:font-family-complex="Tahoma" style:font-family-generic-complex="system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53cm" fo:margin-bottom="0cm" loext:contextual-spacing="false" fo:keep-together="always" fo:keep-with-next="always"/>
      <style:text-properties fo:color="#243f60" style:font-name="Cambria" fo:font-family="Cambria" style:font-family-generic="roman" style:font-pitch="variable" style:font-name-asian="Calibri1" style:font-family-asian="Calibri" style:font-family-generic-asian="system" style:font-pitch-asian="variable" style:font-name-complex="Tahoma1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loext:contextual-spacing="false" fo:keep-together="always" fo:keep-with-next="always"/>
      <style:text-properties fo:color="#243f60" style:font-name="Cambria" fo:font-family="Cambria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1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mbria" fo:font-family="Cambria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1" style:font-family-complex="Tahoma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mbria" fo:font-family="Cambria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ahoma1" style:font-family-complex="Tahoma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mbria" fo:font-family="Cambria" style:font-family-generic="roman" style:font-pitch="variable" fo:font-size="10pt" fo:font-style="italic" style:font-name-asian="Calibri1" style:font-family-asian="Calibri" style:font-family-generic-asian="system" style:font-pitch-asian="variable" style:font-size-asian="10pt" style:font-style-asian="italic" style:font-name-complex="Tahoma1" style:font-family-complex="Tahoma" style:font-family-generic-complex="system" style:font-pitch-complex="variable" style:font-size-complex="10pt" style:font-style-complex="italic"/>
    </style:style>
    <style:style style:name="Title" style:family="paragraph" style:parent-style-name="Standard" style:next-style-name="Standard" style:default-outline-level="" style:class="chapter">
      <style:paragraph-properties fo:margin-top="0.423cm" fo:margin-bottom="0.529cm" loext:contextual-spacing="true" fo:line-height="100%" fo:padding-left="0cm" fo:padding-right="0cm" fo:padding-top="0cm" fo:padding-bottom="0.141cm" fo:border-left="none" fo:border-right="none" fo:border-top="none" fo:border-bottom="0.99pt solid #4f81bd" fo:keep-with-next="always"/>
      <style:text-properties fo:color="#17365d" style:font-name="Cambria" fo:font-family="Cambria" style:font-family-generic="roman" style:font-pitch="variable" fo:font-size="26pt" fo:letter-spacing="0.009cm" style:font-name-asian="Calibri1" style:font-family-asian="Calibri" style:font-family-generic-asian="system" style:font-pitch-asian="variable" style:font-size-asian="26pt" style:font-name-complex="Tahoma1" style:font-family-complex="Tahoma" style:font-family-generic-complex="system" style:font-pitch-complex="variable" style:font-size-complex="26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Contents_20_Heading" style:display-name="Contents Heading" style:family="paragraph" style:parent-style-name="Heading_20_1" style:next-style-name="Standard" style:default-outline-level="" style:class="index"/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texte_20_note" style:display-name="texte note" style:family="paragraph" style:parent-style-name="Standard" style:default-outline-level="">
      <style:paragraph-properties fo:margin-top="0cm" fo:margin-bottom="0cm" loext:contextual-spacing="false" fo:line-height="100%"/>
      <style:text-properties style:font-name="CG Times (W1)" fo:font-family="'CG Times (W1)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footnote_20_text" style:display-name="footnote text" style:family="paragraph" style:parent-style-name="Standard" style:default-outline-level=""/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nnotation_20_text" style:display-name="annotati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Body_20_Text_20_3" style:display-name="Body Text 3" style:family="paragraph" style:parent-style-name="Standard" style:default-outline-level="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fr" style:country-asian="FR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Corps_20_de_20_texte_20_21" style:display-name="Corps de texte 21" style:family="paragraph" style:parent-style-name="Standard" style:default-outline-level="">
      <style:paragraph-properties fo:margin-top="0cm" fo:margin-bottom="0cm" loext:contextual-spacing="false" fo:line-height="100%" fo:text-align="justify" style:justify-single-word="false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cm" fo:margin-bottom="0.212cm" loext:contextual-spacing="false" fo:line-height="2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language-asian="fr" style:country-asian="FR" style:font-name-complex="Arial Unicode MS1" style:font-family-complex="'Arial Unicode MS'" style:font-family-generic-complex="system" style:font-pitch-complex="variable" style:font-size-complex="12pt"/>
    </style:style>
    <style:style style:name="Block_20_Text" style:display-name="Block Text" style:family="paragraph" style:parent-style-name="Standard" style:default-outline-level="">
      <style:paragraph-properties fo:margin-left="2.434cm" fo:margin-right="1cm" fo:margin-top="0cm" fo:margin-bottom="0cm" loext:contextual-spacing="false" fo:line-height="150%" fo:text-align="justify" style:justify-single-word="false" fo:text-indent="0cm" style:auto-text-indent="false" fo:padding-left="0.141cm" fo:padding-right="0.141cm" fo:padding-top="0.035cm" fo:padding-bottom="0.035cm" fo:border="0.51pt solid #00000a"/>
      <style:text-properties fo:color="#000080" style:font-name="Times New Roman" fo:font-family="'Times New Roman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language-asian="fr" style:country-asian="FR" style:font-style-asian="italic" style:font-name-complex="Times New Roman1" style:font-family-complex="'Times New Roman'" style:font-family-generic-complex="system" style:font-pitch-complex="variable" style:font-size-complex="12pt"/>
    </style:style>
    <style:style style:name="Body_20_Text_20_Indent_20_2" style:display-name="Body Text Indent 2" style:family="paragraph" style:parent-style-name="Standard" style:default-outline-level="">
      <style:paragraph-properties fo:margin-left="0.953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fo:font-size="10pt" fo:font-style="italic" style:font-name-asian="Times New Roman1" style:font-family-asian="'Times New Roman'" style:font-family-generic-asian="system" style:font-pitch-asian="variable" style:font-size-asian="10pt" style:language-asian="fr" style:country-asian="FR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Subtitle" style:family="paragraph" style:parent-style-name="Standard" style:default-outline-level="" style:class="chapter">
      <loext:graphic-properties draw:fill="solid" draw:fill-color="#ffff00" draw:opacity="100%"/>
      <style:paragraph-properties fo:margin-top="0cm" fo:margin-bottom="0cm" loext:contextual-spacing="false" fo:line-height="100%" fo:text-align="center" style:justify-single-word="false" fo:background-color="#ffff00" fo:padding="0.035cm" fo:border="0.51pt solid #00000a"/>
      <style:text-properties style:font-name="Times New Roman" fo:font-family="'Times New Roman'" style:font-family-generic="roman" style:font-pitch="variable" fo:font-size="16pt" style:text-underline-style="solid" style:text-underline-width="auto" style:text-underline-color="font-color" fo:font-weight="bold" style:font-name-asian="Times New Roman1" style:font-family-asian="'Times New Roman'" style:font-family-generic-asian="system" style:font-pitch-asian="variable" style:font-size-asian="16pt" style:language-asian="fr" style:country-asian="FR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1cm" fo:margin-top="0cm" fo:margin-bottom="0cm" loext:contextual-spacing="false" fo:line-height="150%" fo:text-align="justify" style:justify-single-word="false" fo:text-indent="1.251cm" style:auto-text-indent="false"/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Arial1" style:font-family-complex="Arial" style:font-family-generic-complex="system" style:font-pitch-complex="variable" style:font-size-complex="12pt"/>
    </style:style>
    <style:style style:name="Body_20_Text_20_Indent_20_3" style:display-name="Body Text Indent 3" style:family="paragraph" style:parent-style-name="Standard" style:default-outline-level="">
      <style:paragraph-properties fo:margin-left="1.251cm" fo:margin-right="0cm" fo:margin-top="0cm" fo:margin-bottom="0cm" loext:contextual-spacing="false" fo:line-height="100%" fo:text-indent="0cm" style:auto-text-indent="false"/>
      <style:text-properties fo:color="#0000ff" style:font-name="Arial" fo:font-family="Arial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fr" style:country-asian="FR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Texte_20_article" style:display-name="Texte article" style:family="paragraph" style:parent-style-name="Standard" style:default-outline-level="">
      <style:paragraph-properties fo:margin-top="0.423cm" fo:margin-bottom="0.212cm" loext:contextual-spacing="false" fo:line-height="100%" fo:text-align="justify" style:justify-single-word="false" style:punctuation-wrap="simple"/>
      <style:text-properties style:font-name="CG Times (W1)" fo:font-family="'CG Times (W1)'" style:font-family-generic="roman" style:font-pitch="variable" fo:font-size="12pt" fo:letter-spacing="0.026cm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Document_20_Map" style:display-name="Document Map" style:family="paragraph" style:parent-style-name="Standard" style:default-outline-level="">
      <loext:graphic-properties draw:fill="solid" draw:fill-color="#000080" draw:opacity="100%"/>
      <style:paragraph-properties fo:margin-top="0cm" fo:margin-bottom="0cm" loext:contextual-spacing="false" fo:line-height="100%" fo:background-color="#000080"/>
      <style:text-properties style:font-name="Tahoma" fo:font-family="Tahoma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Tahoma1" style:font-family-complex="Tahoma" style:font-family-generic-complex="system" style:font-pitch-complex="variable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E-mail_20_Signature" style:display-name="E-mail Signature" style:family="paragraph" style:parent-style-name="Standard" style:default-outline-level="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endnote_20_text" style:display-name="endnote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List_20_Bullet_20_2" style:display-name="List Bullet 2" style:family="paragraph" style:parent-style-name="Standard" style:default-outline-level="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line-height="100%"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2pt" fo:language="fr" fo:country="FR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Corps_20_de_20_texte_20_22" style:display-name="Corps de texte 22" style:family="paragraph" style:parent-style-name="Standard" style:default-outline-level="">
      <style:paragraph-properties fo:margin-top="0cm" fo:margin-bottom="0cm" loext:contextual-spacing="false" fo:line-height="100%" fo:text-align="justify" style:justify-single-word="false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Revision" style:family="paragraph" style:default-outline-level="">
      <style:paragraph-properties fo:line-height="100%" fo:text-align="start" style:justify-single-word="false" fo:orphans="2" fo:widows="2" fo:hyphenation-ladder-count="no-limit" style:writing-mode="lr-tb"/>
      <style:text-properties fo:color="#00000a" style:font-name="Calibri" fo:font-family="Calibri" style:font-family-generic="roman" style:font-pitch="variable" fo:font-size="11pt" fo:language="fr" fo:country="FR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/>
    </style:style>
    <style:style style:name="Frame_20_contents" style:display-name="Frame contents" style:family="paragraph" style:parent-style-name="Standard" style:default-outline-level="" style:class="extra"/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Titre_20_1_20_Car" style:display-name="Titre 1 Car" style:family="text" style:parent-style-name="Default_20_Paragraph_20_Font">
      <style:text-properties fo:color="#365f91" style:font-name="Cambria" fo:font-family="Cambria" style:font-family-generic="roman" style:font-pitch="variable" fo:font-size="14pt" fo:font-weight="bold" style:font-name-asian="Calibri1" style:font-family-asian="Calibri" style:font-family-generic-asian="system" style:font-pitch-asian="variable" style:font-size-asian="14pt" style:font-weight-asian="bold" style:font-name-complex="Tahoma1" style:font-family-complex="Tahoma" style:font-family-generic-complex="system" style:font-pitch-complex="variable" style:font-size-complex="14pt" style:font-weight-complex="bold"/>
    </style:style>
    <style:style style:name="Titre_20_2_20_Car" style:display-name="Titre 2 Car" style:family="text" style:parent-style-name="Default_20_Paragraph_20_Font">
      <style:text-properties fo:color="#4f81bd" style:font-name="Cambria" fo:font-family="Cambria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Tahoma1" style:font-family-complex="Tahoma" style:font-family-generic-complex="system" style:font-pitch-complex="variable" style:font-size-complex="13pt" style:font-weight-complex="bold"/>
    </style:style>
    <style:style style:name="Titre_20_3_20_Car" style:display-name="Titre 3 Car" style:family="text" style:parent-style-name="Default_20_Paragraph_20_Font">
      <style:text-properties fo:color="#4f81bd" style:font-name="Cambria" fo:font-family="Cambria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Tahoma1" style:font-family-complex="Tahoma" style:font-family-generic-complex="system" style:font-pitch-complex="variable" style:font-weight-complex="bold"/>
    </style:style>
    <style:style style:name="Titre_20_4_20_Car" style:display-name="Titre 4 Car" style:family="text" style:parent-style-name="Default_20_Paragraph_20_Font">
      <style:text-properties fo:color="#4f81bd" style:font-name="Cambria" fo:font-family="Cambria" style:font-family-generic="roman" style:font-pitch="variable" fo:font-style="italic" fo:font-weight="bold" style:font-name-asian="Calibri1" style:font-family-asian="Calibri" style:font-family-generic-asian="system" style:font-pitch-asian="variable" style:font-style-asian="italic" style:font-weight-asian="bold" style:font-name-complex="Tahoma1" style:font-family-complex="Tahoma" style:font-family-generic-complex="system" style:font-pitch-complex="variable" style:font-style-complex="italic" style:font-weight-complex="bold"/>
    </style:style>
    <style:style style:name="Titre_20_5_20_Car" style:display-name="Titre 5 Car" style:family="text" style:parent-style-name="Default_20_Paragraph_20_Font">
      <style:text-properties fo:color="#243f60" style:font-name="Cambria" fo:font-family="Cambria" style:font-family-generic="roman" style:font-pitch="variable" style:font-name-asian="Calibri1" style:font-family-asian="Calibri" style:font-family-generic-asian="system" style:font-pitch-asian="variable" style:font-name-complex="Tahoma1" style:font-family-complex="Tahoma" style:font-family-generic-complex="system" style:font-pitch-complex="variable"/>
    </style:style>
    <style:style style:name="Titre_20_6_20_Car" style:display-name="Titre 6 Car" style:family="text" style:parent-style-name="Default_20_Paragraph_20_Font">
      <style:text-properties fo:color="#243f60" style:font-name="Cambria" fo:font-family="Cambria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1" style:font-family-complex="Tahoma" style:font-family-generic-complex="system" style:font-pitch-complex="variable" style:font-style-complex="italic"/>
    </style:style>
    <style:style style:name="Titre_20_7_20_Car" style:display-name="Titre 7 Car" style:family="text" style:parent-style-name="Default_20_Paragraph_20_Font">
      <style:text-properties fo:color="#404040" style:font-name="Cambria" fo:font-family="Cambria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1" style:font-family-complex="Tahoma" style:font-family-generic-complex="system" style:font-pitch-complex="variable" style:font-style-complex="italic"/>
    </style:style>
    <style:style style:name="Titre_20_8_20_Car" style:display-name="Titre 8 Car" style:family="text" style:parent-style-name="Default_20_Paragraph_20_Font">
      <style:text-properties fo:color="#404040" style:font-name="Cambria" fo:font-family="Cambria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ahoma1" style:font-family-complex="Tahoma" style:font-family-generic-complex="system" style:font-pitch-complex="variable" style:font-size-complex="10pt"/>
    </style:style>
    <style:style style:name="Titre_20_9_20_Car" style:display-name="Titre 9 Car" style:family="text" style:parent-style-name="Default_20_Paragraph_20_Font">
      <style:text-properties fo:color="#404040" style:font-name="Cambria" fo:font-family="Cambria" style:font-family-generic="roman" style:font-pitch="variable" fo:font-size="10pt" fo:font-style="italic" style:font-name-asian="Calibri1" style:font-family-asian="Calibri" style:font-family-generic-asian="system" style:font-pitch-asian="variable" style:font-size-asian="10pt" style:font-style-asian="italic" style:font-name-complex="Tahoma1" style:font-family-complex="Tahoma" style:font-family-generic-complex="system" style:font-pitch-complex="variable" style:font-size-complex="10pt" style:font-style-complex="italic"/>
    </style:style>
    <style:style style:name="Titre_20_Car" style:display-name="Titre Car" style:family="text" style:parent-style-name="Default_20_Paragraph_20_Font">
      <style:text-properties fo:color="#17365d" style:font-name="Cambria" fo:font-family="Cambria" style:font-family-generic="roman" style:font-pitch="variable" fo:font-size="26pt" fo:letter-spacing="0.009cm" style:font-name-asian="Calibri1" style:font-family-asian="Calibri" style:font-family-generic-asian="system" style:font-pitch-asian="variable" style:font-size-asian="26pt" style:font-name-complex="Tahoma1" style:font-family-complex="Tahoma" style:font-family-generic-complex="system" style:font-pitch-complex="variable" style:font-size-complex="26pt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Texte_20_de_20_bulles_20_Car" style:display-name="Texte de bulles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En-tête_20_Car" style:display-name="En-tête C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Note_20_de_20_bas_20_de_20_page_20_Car" style:display-name="Note de bas de page C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Pied_20_de_20_page_20_Car" style:display-name="Pied de page Car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Commentaire_20_Car" style:display-name="Commentaire Car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Corps_20_de_20_texte_20_3_20_Car" style:display-name="Corps de texte 3 Car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fr" style:country-asian="FR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Corps_20_de_20_texte_20_Car" style:display-name="Corps de texte C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Corps_20_de_20_texte_20_2_20_Car" style:display-name="Corps de texte 2 C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page_20_number" style:display-name="page number" style:family="text" style:parent-style-name="Default_20_Paragraph_20_Font"/>
    <style:style style:name="Retrait_20_corps_20_de_20_texte_20_2_20_Car" style:display-name="Retrait corps de texte 2 Car" style:family="text" style:parent-style-name="Default_20_Paragraph_20_Font">
      <style:text-properties style:font-name="Times New Roman" fo:font-family="'Times New Roman'" style:font-family-generic="roman" style:font-pitch="variable" fo:font-size="10pt" fo:font-style="italic" style:font-name-asian="Times New Roman1" style:font-family-asian="'Times New Roman'" style:font-family-generic-asian="system" style:font-pitch-asian="variable" style:font-size-asian="10pt" style:language-asian="fr" style:country-asian="FR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Sous-titre_20_Car" style:display-name="Sous-titre Car" style:family="text" style:parent-style-name="Default_20_Paragraph_20_Font">
      <style:text-properties style:font-name="Times New Roman" fo:font-family="'Times New Roman'" style:font-family-generic="roman" style:font-pitch="variable" fo:font-size="16pt" fo:background-color="#ffff00" style:font-name-asian="Times New Roman1" style:font-family-asian="'Times New Roman'" style:font-family-generic-asian="system" style:font-pitch-asian="variable" style:font-size-asian="16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Retrait_20_corps_20_de_20_texte_20_Car" style:display-name="Retrait corps de texte Car" style:family="text" style:parent-style-name="Default_20_Paragraph_20_Fon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Arial1" style:font-family-complex="Arial" style:font-family-generic-complex="system" style:font-pitch-complex="variable" style:font-size-complex="12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Retrait_20_corps_20_de_20_texte_20_3_20_Car" style:display-name="Retrait corps de texte 3 Car" style:family="text" style:parent-style-name="Default_20_Paragraph_20_Font">
      <style:text-properties fo:color="#0000ff" style:font-name="Arial" fo:font-family="Arial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fr" style:country-asian="FR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Emphasis" style:family="text" style:parent-style-name="Default_20_Paragraph_20_Font">
      <style:text-properties fo:font-style="normal" fo:font-weight="bold" style:font-style-asian="normal" style:font-weight-asian="bold" style:font-style-complex="normal" style:font-weight-complex="bold"/>
    </style:style>
    <style:style style:name="Explorateur_20_de_20_documents_20_Car" style:display-name="Explorateur de documents Car" style:family="text" style:parent-style-name="Default_20_Paragraph_20_Font">
      <style:text-properties style:font-name="Tahoma" fo:font-family="Tahoma" style:font-family-generic="roman" style:font-pitch="variable" fo:font-size="10pt" fo:background-color="#000080" style:font-name-asian="Times New Roman1" style:font-family-asian="'Times New Roman'" style:font-family-generic-asian="system" style:font-pitch-asian="variable" style:font-size-asian="10pt" style:language-asian="fr" style:country-asian="FR" style:font-name-complex="Tahoma1" style:font-family-complex="Tahoma" style:font-family-generic-complex="system" style:font-pitch-complex="variable" style:font-size-complex="10pt"/>
    </style:style>
    <style:style style:name="Objet_20_du_20_commentaire_20_Car" style:display-name="Objet du commentaire Car" style:family="text" style:parent-style-name="Commentaire_20_Car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fr" style:country-asian="FR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Signature_20_électronique_20_Car" style:display-name="Signature électronique C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fr" style:country-asian="FR" style:font-name-complex="Times New Roman1" style:font-family-complex="'Times New Roman'" style:font-family-generic-complex="system" style:font-pitch-complex="variable" style:font-size-complex="12pt"/>
    </style:style>
    <style:style style:name="Note_20_de_20_fin_20_Car" style:display-name="Note de fin Car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fr" style:country-asian="FR" style:font-name-complex="Times New Roman1" style:font-family-complex="'Times New Roman'" style:font-family-generic-complex="system" style:font-pitch-complex="variable" style:font-size-complex="10pt"/>
    </style:style>
    <style:style style:name="A0" style:family="text">
      <style:text-properties fo:color="#000000" fo:font-size="9pt" style:font-size-asian="9pt" style:font-name-complex="Futura Light" style:font-family-complex="'Futura Light'" style:font-family-generic-complex="system" style:font-pitch-complex="variable" style:font-size-complex="9pt"/>
    </style:style>
    <style:style style:name="FollowedHyper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color="#1f497d" fo:font-style="normal" fo:font-weight="normal" style:font-style-asian="normal" style:font-weight-asian="normal"/>
    </style:style>
    <style:style style:name="ListLabel_20_3" style:display-name="ListLabel 3" style:family="text">
      <style:text-properties style:font-name-complex="Symbol" style:font-family-complex="Symbol" style:font-family-generic-complex="system" style:font-pitch-complex="variable"/>
    </style:style>
    <style:style style:name="ListLabel_20_4" style:display-name="ListLabel 4" style:family="text">
      <style:text-properties fo:font-size="18pt" style:font-size-asian="18pt"/>
    </style:style>
    <style:style style:name="ListLabel_20_5" style:display-name="ListLabel 5" style:family="text">
      <style:text-properties fo:color="#00000a"/>
    </style:style>
    <style:style style:name="ListLabel_20_6" style:display-name="ListLabel 6" style:family="text">
      <style:text-properties style:font-name-asian="Calibri1" style:font-family-asian="Calibri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asian="Times New Roman1" style:font-family-asian="'Times New Roman'" style:font-family-generic-asian="system" style:font-pitch-asian="variable" style:font-name-complex="Calibri1" style:font-family-complex="Calibri" style:font-family-generic-complex="system" style:font-pitch-complex="variabl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istLabel_20_9" style:display-name="ListLabel 9" style:family="text">
      <style:text-properties fo:font-style="normal" fo:font-weight="normal" style:font-style-asian="normal" style:font-weight-asian="normal" style:font-name-complex="Wingdings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Wingdings" style:font-family-complex="Wingdings" style:font-family-generic-complex="system" style:font-pitch-complex="variable"/>
    </style:style>
    <style:style style:name="ListLabel_20_12" style:display-name="ListLabel 12" style:family="text">
      <style:text-properties style:font-name-complex="Symbol" style:font-family-complex="Symbol" style:font-family-generic-complex="system" style:font-pitch-complex="variable"/>
    </style:style>
    <style:style style:name="ListLabel_20_13" style:display-name="ListLabel 13" style:family="text">
      <style:text-properties fo:font-size="18pt" style:font-size-asian="18pt"/>
    </style:style>
    <style:style style:name="Footnote_20_Symbol" style:display-name="Footnote Symbol" style:family="text"/>
    <style:style style:name="Endnote_20_Symbol" style:display-name="Endnote Symbol" style:family="text"/>
    <style:style style:name="ListLabel_20_14" style:display-name="ListLabel 14" style:family="text">
      <style:text-properties fo:font-style="normal" fo:font-weight="normal" style:font-style-asian="normal" style:font-weight-asian="normal" style:font-name-complex="Wingdings" style:font-family-complex="Wingdings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Wingdings" style:font-family-complex="Wingdings" style:font-family-generic-complex="system" style:font-pitch-complex="variable"/>
    </style:style>
    <style:style style:name="ListLabel_20_17" style:display-name="ListLabel 17" style:family="text">
      <style:text-properties style:font-name-complex="Symbol" style:font-family-complex="Symbol" style:font-family-generic-complex="system" style:font-pitch-complex="variable"/>
    </style:style>
    <style:style style:name="ListLabel_20_18" style:display-name="ListLabel 18" style:family="text">
      <style:text-properties fo:font-size="18pt" style:font-size-asian="18pt"/>
    </style:style>
    <style:style style:name="ListLabel_20_19" style:display-name="ListLabel 19" style:family="text">
      <style:text-properties fo:font-size="18pt" style:font-size-asian="1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6-08T10:16:24.438000000</meta:creation-date>
    <dc:language>fr-FR</dc:language>
    <meta:editing-cycles>1</meta:editing-cycles>
    <meta:editing-duration>P0D</meta:editing-duration>
    <meta:generator>LibreOffice/6.1.6.3.M9$Windows_X86_64 LibreOffice_project/ba0884e6ed0832b75b86e5a1cd45ee961485837a</meta:generator>
    <meta:document-statistic meta:table-count="2" meta:image-count="0" meta:object-count="0" meta:page-count="1" meta:paragraph-count="198" meta:word-count="456" meta:character-count="1867" meta:non-whitespace-character-count="907"/>
    <meta:template xlink:type="simple" xlink:actuate="onRequest" xlink:title="Normal.dotm" xlink:href=""/>
  </office:meta>
</office:document-meta>
</file>